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96000000C54B92056B7473058B.jpg" manifest:media-type="image/jpeg"/>
  <manifest:file-entry manifest:full-path="Pictures/10000000000000DE000000CD9A344FB38A292CB2.jpg" manifest:media-type="image/jpeg"/>
  <manifest:file-entry manifest:full-path="Pictures/10000000000002CB0000011A9C667A08A5648282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imes-Roman" svg:font-family="Times-Roman, 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Calisto MT" svg:font-family="'Calisto MT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6.447cm" table:align="left" style:writing-mode="lr-tb"/>
    </style:style>
    <style:style style:name="Tabella1.A" style:family="table-column">
      <style:table-column-properties style:column-width="2.469cm"/>
    </style:style>
    <style:style style:name="Tabella1.B" style:family="table-column">
      <style:table-column-properties style:column-width="9.666cm"/>
    </style:style>
    <style:style style:name="Tabella1.C" style:family="table-column">
      <style:table-column-properties style:column-width="4.311cm"/>
    </style:style>
    <style:style style:name="Tabella1.1" style:family="table-row">
      <style:table-row-properties style:min-row-height="2.3cm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-left="none" fo:border-right="none" fo:border-top="1pt solid #000000" fo:border-bottom="none" style:writing-mode="lr-tb"/>
    </style:style>
    <style:style style:name="P1" style:family="paragraph" style:parent-style-name="Header">
      <style:text-properties fo:color="#000000" fo:font-size="4pt" fo:font-style="italic" fo:font-weight="bold" style:font-size-asian="4pt" style:font-style-asian="italic" style:font-weight-asian="bold" style:font-size-complex="4pt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margin-left="-1.051cm" fo:margin-right="0cm" fo:text-align="center" style:justify-single-word="false" fo:text-indent="0cm" style:auto-text-indent="false"/>
    </style:style>
    <style:style style:name="P4" style:family="paragraph" style:parent-style-name="Footer">
      <style:paragraph-properties fo:margin-left="-1.051cm" fo:margin-right="0cm" fo:text-align="center" style:justify-single-word="false" fo:text-indent="0cm" style:auto-text-indent="false">
        <style:tab-stops>
          <style:tab-stop style:position="15.24cm" style:type="right"/>
        </style:tab-stops>
      </style:paragraph-properties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style:text-autospace="none"/>
    </style:style>
    <style:style style:name="P7" style:family="paragraph" style:parent-style-name="Standard">
      <style:paragraph-properties style:text-autospace="none"/>
      <style:text-properties fo:font-size="8.5pt" fo:font-weight="bold" style:font-size-asian="8.5pt" style:font-weight-asian="bold" style:font-size-complex="8.5pt" style:font-weight-complex="bold"/>
    </style:style>
    <style:style style:name="P8" style:family="paragraph" style:parent-style-name="Standard">
      <style:paragraph-properties style:text-autospace="none"/>
      <style:text-properties fo:font-size="11.5pt" fo:font-weight="bold" style:font-size-asian="11.5pt" style:font-weight-asian="bold" style:font-size-complex="11.5pt" style:font-weight-complex="bold"/>
    </style:style>
    <style:style style:name="P9" style:family="paragraph" style:parent-style-name="Standard">
      <style:paragraph-properties style:text-autospace="none"/>
      <style:text-properties fo:font-size="11pt" style:font-size-asian="11pt" style:font-size-complex="11pt"/>
    </style:style>
    <style:style style:name="P10" style:family="paragraph" style:parent-style-name="Standard">
      <style:paragraph-properties style:text-autospace="none"/>
      <style:text-properties fo:font-size="11pt" style:font-size-asian="11pt" style:font-size-complex="11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12" style:family="paragraph" style:parent-style-name="Standard">
      <style:paragraph-properties style:text-autospace="non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text-align="center" style:justify-single-word="false" style:text-autospace="none"/>
      <style:text-properties fo:font-size="11pt" fo:font-weight="bold" style:font-size-asian="11pt" style:font-weight-asian="bold" style:font-size-complex="11pt" style:font-weight-complex="bold"/>
    </style:style>
    <style:style style:name="P14" style:family="paragraph" style:parent-style-name="Standard">
      <style:paragraph-properties fo:margin-left="8.742cm" fo:margin-right="0cm" fo:text-indent="1.249cm" style:auto-text-indent="false" style:text-autospace="none"/>
      <style:text-properties fo:font-size="11.5pt" fo:font-weight="bold" style:font-size-asian="11.5pt" style:font-weight-asian="bold" style:font-size-complex="11.5pt" style:font-weight-complex="bold"/>
    </style:style>
    <style:style style:name="P15" style:family="paragraph" style:parent-style-name="Standard">
      <style:paragraph-properties fo:margin-left="8.742cm" fo:margin-right="0cm" fo:text-indent="1.249cm" style:auto-text-indent="false" style:text-autospace="none"/>
      <style:text-properties fo:font-size="11pt" style:font-size-asian="11pt" style:font-size-complex="11pt"/>
    </style:style>
    <style:style style:name="P16" style:family="paragraph" style:parent-style-name="Standard">
      <style:paragraph-properties fo:margin-left="8.742cm" fo:margin-right="0cm" fo:text-indent="1.249cm" style:auto-text-indent="false" fo:padding-left="0cm" fo:padding-right="0cm" fo:padding-top="0cm" fo:padding-bottom="0.035cm" fo:border-left="none" fo:border-right="none" fo:border-top="none" fo:border-bottom="1.5pt solid #000000" style:text-autospace="none"/>
      <style:text-properties fo:font-size="11pt" fo:font-weight="bold" style:font-size-asian="11pt" style:font-weight-asian="bold" style:font-size-complex="11pt" style:font-weight-complex="bold"/>
    </style:style>
    <style:style style:name="P17" style:family="paragraph" style:parent-style-name="Standard">
      <style:paragraph-properties fo:margin-left="0.635cm" fo:margin-right="0cm" fo:text-indent="0cm" style:auto-text-indent="false" style:text-autospace="none"/>
      <style:text-properties fo:font-size="11pt" style:font-size-asian="11pt" style:font-size-complex="11pt"/>
    </style:style>
    <style:style style:name="P18" style:family="paragraph" style:parent-style-name="Standard">
      <style:paragraph-properties fo:margin-left="6.244cm" fo:margin-right="0cm" fo:text-indent="1.249cm" style:auto-text-indent="false" style:text-autospace="none"/>
      <style:text-properties fo:font-size="11pt" fo:font-weight="bold" style:font-size-asian="11pt" style:font-weight-asian="bold" style:font-size-complex="11pt" style:font-weight-complex="bold"/>
    </style:style>
    <style:style style:name="P19" style:family="paragraph" style:parent-style-name="Header" style:master-page-name="Standard">
      <style:paragraph-properties style:page-number="auto"/>
    </style:style>
    <style:style style:name="P20" style:family="paragraph" style:parent-style-name="Footer">
      <style:paragraph-properties fo:margin-left="-1.051cm" fo:margin-right="0cm" fo:text-align="center" style:justify-single-word="false" fo:text-indent="0cm" style:auto-text-indent="false">
        <style:tab-stops>
          <style:tab-stop style:position="15.24cm" style:type="right"/>
        </style:tab-stops>
      </style:paragraph-properties>
      <style:text-properties fo:font-size="7pt" style:font-size-asian="7pt" style:font-size-complex="7pt"/>
    </style:style>
    <style:style style:name="P21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22" style:family="paragraph" style:parent-style-name="Standard">
      <style:paragraph-properties style:text-autospace="none"/>
      <style:text-properties fo:font-size="11pt" fo:font-weight="bold" style:font-size-asian="11pt" style:font-weight-asian="bold" style:font-size-complex="11pt" style:font-weight-complex="bold"/>
    </style:style>
    <style:style style:name="P23" style:family="paragraph" style:parent-style-name="Standard">
      <style:paragraph-properties style:text-autospace="none"/>
      <style:text-properties fo:font-size="11pt" style:font-size-asian="11pt" style:font-size-complex="11pt"/>
    </style:style>
    <style:style style:name="P24" style:family="paragraph" style:parent-style-name="Standard" style:list-style-name="WW8Num1">
      <style:paragraph-properties style:text-autospace="none"/>
      <style:text-properties fo:font-size="11pt" style:font-size-asian="11pt" style:font-size-complex="11pt" style:font-weight-complex="bold"/>
    </style:style>
    <style:style style:name="P25" style:family="paragraph" style:parent-style-name="Standard" style:list-style-name="WW8Num1">
      <style:paragraph-properties fo:text-align="justify" style:justify-single-word="false" style:text-autospace="none"/>
      <style:text-properties fo:font-size="11pt" style:font-size-asian="11pt" style:font-size-complex="11pt" style:font-weight-complex="bold"/>
    </style:style>
    <style:style style:name="P26" style:family="paragraph" style:parent-style-name="Standard" style:list-style-name="WW8Num2">
      <style:paragraph-properties style:text-autospace="none"/>
      <style:text-properties fo:font-size="11pt" style:font-size-asian="11pt" style:font-size-complex="11pt" style:font-weight-complex="bold"/>
    </style:style>
    <style:style style:name="P27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T1" style:family="text">
      <style:text-properties fo:color="#000000" style:font-name="Calisto MT" fo:font-size="4pt" fo:font-style="italic" style:font-size-asian="4pt" style:font-style-asian="italic" style:font-name-complex="Calisto MT" style:font-size-complex="4pt"/>
    </style:style>
    <style:style style:name="T2" style:family="text">
      <style:text-properties fo:font-weight="bold" style:font-weight-asian="bold"/>
    </style:style>
    <style:style style:name="T3" style:family="text">
      <style:text-properties fo:color="#ff0000" fo:font-style="italic" fo:font-weight="bold" style:font-style-asian="italic" style:font-weight-asian="bold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1pt" style:font-size-asian="11pt" style:font-size-complex="11pt" style:font-weight-complex="bold"/>
    </style:style>
    <style:style style:name="T6" style:family="text">
      <style:text-properties fo:font-size="11pt" fo:font-weight="bold" style:font-size-asian="11pt" style:font-weight-asian="bold" style:font-size-complex="11pt" style:font-weight-complex="bold"/>
    </style:style>
    <style:style style:name="T7" style:family="text">
      <style:text-properties fo:font-size="7pt" style:font-size-asian="7pt" style:font-size-complex="7pt"/>
    </style:style>
    <style:style style:name="T8" style:family="text">
      <style:text-properties fo:font-size="7.5pt" style:font-size-asian="7.5pt" style:font-size-complex="7.5pt" style:font-weight-complex="bold"/>
    </style:style>
    <style:style style:name="T9" style:family="text">
      <style:text-properties fo:color="#000080" fo:font-size="7.5pt" style:text-underline-style="none" style:font-size-asian="7.5pt" style:font-size-complex="7.5pt" style:font-weight-complex="bold"/>
    </style:style>
    <style:style style:name="T10" style:family="text">
      <style:text-properties fo:color="#666699" fo:font-size="8pt" style:font-size-asian="8pt" style:font-size-complex="8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]]]]]</text:span><text:span text:style-name="T1"><draw:frame draw:style-name="fr1" draw:name="Immagine1" text:anchor-type="as-char" svg:width="2.381cm" svg:height="3.143cm" draw:z-index="0"><draw:image xlink:href="Pictures/1000000000000096000000C54B92056B7473058B.jpg" xlink:type="simple" xlink:show="embed" xlink:actuate="onLoad" loext:mime-type="image/jpeg"/></draw:frame></text:span></text:p>
      <text:p text:style-name="Header"><text:span text:style-name="T2">Città </text:span><text:span text:style-name="T3">di </text:span><text:span text:style-name="T2">Spoleto</text:span></text:p>
      <text:p text:style-name="P21">Direzione Tecnica - Commercio </text:p>
      <text:p text:style-name="P5"/>
      <text:p text:style-name="P1"/>
      <text:p text:style-name="P7">Marca</text:p>
      <text:p text:style-name="P8">da bollo</text:p>
      <text:p text:style-name="P8">da euro</text:p>
      <text:p text:style-name="P8">16,00</text:p>
      <text:p text:style-name="P14">Al Sig. Sindaco del</text:p>
      <text:p text:style-name="P14">Comune di Spoleto</text:p>
      <text:p text:style-name="P14"/>
      <text:p text:style-name="P14"/>
      <text:p text:style-name="P12">OGGETTO: DOMANDA PER ABILITAZIONE ALL’IMPIEGO DEI GAS TOSSICI</text:p>
      <text:p text:style-name="P12">SESSIONE DEL 19.09.2018.</text:p>
      <text:p text:style-name="P12"/>
      <text:p text:style-name="P6"><text:span text:style-name="T6">IL SOTTOSCRITTO</text:span><text:span text:style-name="T4">:</text:span></text:p>
      <text:p text:style-name="P6"><text:span text:style-name="T5">Cognome </text:span><text:span text:style-name="T4">_______________________________</text:span><text:span text:style-name="T5">Nome</text:span><text:span text:style-name="T4">___________________________________</text:span></text:p>
      <text:p text:style-name="P9">Nat_ il ________ a ____________________Provincia __________ Stato ____________________</text:p>
      <text:p text:style-name="P9">Residente in ________________________Via________________________n._____CAP________</text:p>
      <text:p text:style-name="P9">Cittadino _________________________C.F.___________________________________________,</text:p>
      <text:p text:style-name="P9">In qualità di :</text:p>
      <text:p text:style-name="P9">o Dipendente della Ditta/Società_________________________________________________</text:p>
      <text:p text:style-name="P9">o Altro ( specificare )_________________________________________________________</text:p>
      <text:p text:style-name="P9"/>
      <text:p text:style-name="P9">Visto il Bando di Esami per l’abilitazione all’uso di gas tossici – Sessione del 19.09.2018 della</text:p>
      <text:p text:style-name="P9">Prefettura di Perugia – Ufficio Territoriale del Governo di Perugia pubblicato dal Comune di Spoleto:</text:p>
      <text:p text:style-name="P13">C H I E D E</text:p>
      <text:p text:style-name="P13"/>
      <text:p text:style-name="P6"><text:span text:style-name="T4">di essere ammesso a sostenere, ai sensi del R.D. n. 147 del 09.01.1927, nella Sessione dell’anno 2018, </text:span><text:span text:style-name="T6">il giorno 19 Settembre 2018, presso la sede della Prefettura di Perugia sita in Cavour, 125, </text:span><text:span text:style-name="T4">gli esami per il conseguimento della patente di abilitazione all’impiego dei seguenti Gas Tossici:</text:span></text:p>
      <text:p text:style-name="P12">1)_________________________________;</text:p>
      <text:p text:style-name="P12">2)_________________________________;</text:p>
      <text:p text:style-name="P12">3)_________________________________;</text:p>
      <text:p text:style-name="P12">4)_________________________________;</text:p>
      <text:p text:style-name="P12">5)_________________________________.</text:p>
      <text:p text:style-name="P12"/>
      <text:p text:style-name="P9">A tal fine il medesimo, ai sensi dell’art. 46 del D.P.R n. 445/2000, consapevole delle</text:p>
      <text:p text:style-name="P9">responsabilità e delle sanzioni penali stabilite dalla legge per false attestazioni e mendaci</text:p>
      <text:p text:style-name="P9">dichiarazioni, sotto la sua personale responsabilità (art. 76 D.P.R. n.445/2000) rende le seguentidichiarazioni sostitutive di certificazioni:</text:p>
      <text:p text:style-name="P9"/>
      <text:p text:style-name="P9"/>
      <text:p text:style-name="P9"/>
      <text:p text:style-name="P9">di essere in possesso del seguente titolo di studio­­­­­­­­­­­­­­­­­­­­</text:p>
      <text:p text:style-name="P9"><text:soft-page-break/>conseguito presso l’istituto ______________________________ in data _______________con <text:s/>il punteggio di _________ e pertanto il sottoscritto dichiara di aver assolto la scuola dell’obbligo;</text:p>
      <text:p text:style-name="P9"/>
      <text:p text:style-name="P9">- di non aver riportato condanne penali e di non essere destinatario di provvedimenti che</text:p>
      <text:p text:style-name="P9">riguardino l’applicazione di misure di prevenzione, di decisioni civili e di provvedimenti</text:p>
      <text:p text:style-name="P9">amministrativi iscritti nel Casellario giudiziale ai sensi della normativa vigente e di non essere a conoscenza di procedimenti penali pendenti;</text:p>
      <text:p text:style-name="P9"/>
      <text:p text:style-name="P9">- che nei propri confronti non sussistono le cause di divieto, di decadenza e di sospensione previste dall’art.67 del D.Lgs. 159/2011.</text:p>
      <text:p text:style-name="P17"/>
      <text:p text:style-name="P9">Il sottoscritto allega la seguente documentazione:</text:p>
      <text:list xml:id="list1250972283" text:style-name="WW8Num1">
        <text:list-item>
          <text:p text:style-name="P24">n. 2 fotografie formato tessera, di data recente, uguali, firmate sul retro, di cui una autenticata ai sensi di legge;</text:p>
        </text:list-item>
        <text:list-item>
          <text:p text:style-name="P24">copia del permesso di soggiorno ( per i cittadini non appartenenti all’Unione Europea);</text:p>
        </text:list-item>
        <text:list-item>
          <text:p text:style-name="P24">diritti di istruttoria di Euro 20,00 da versare sul c.c.p, n. 11398062, intestato a Comune di Spoleto – causale diritti istruttoria;</text:p>
        </text:list-item>
        <text:list-item>
          <text:p text:style-name="P25">certificato medico rilasciato da un medico competente, di data non anteriore a tre mesi dalla data della presente domanda che attesti l'idoneità fisica, psichica e morale per svolgere le operazioni relative all'impiego dei gas tossici;</text:p>
        </text:list-item>
      </text:list>
      <text:list xml:id="list3612859796" text:style-name="WW8Num2">
        <text:list-item>
          <text:p text:style-name="P26">copia fotostatica di un documento di riconoscimento o di identità in corso di validità.</text:p>
        </text:list-item>
      </text:list>
      <text:p text:style-name="P10">Si chiede di inviare eventuali comunicazioni al seguente indirizzo:</text:p>
      <text:p text:style-name="P12"/>
      <text:p text:style-name="P9"/>
      <text:p text:style-name="P9"/>
      <text:p text:style-name="P12">Data _________________</text:p>
      <text:p text:style-name="P16">FIRMA</text:p>
      <text:p text:style-name="P16"/>
      <text:p text:style-name="P16"/>
      <text:p text:style-name="P18"/>
      <text:p text:style-name="P18"/>
      <text:p text:style-name="P12">INFORMATIVA TRATTAMENTO DATI PERSONALI</text:p>
      <text:p text:style-name="P9">Il sottoscritto prende atto che, ai sensi dell’art. 13 del Codice in materia di dati personali ( D.lgs 196/2003), il trattamento dei dati personali forniti nella presente richiesta di rilascio di abilitazione, è finalizzato unicamente all’attività istruttoria pertinente alla richiesta medesima ed avverrà presso il Comune di Spoleto - titolare di trattamento- con l’utilizzo di procedure anche informatizzate, nei modi e nei termini necessari per perseguire le predette finalità.</text:p>
      <text:p text:style-name="P9">Responsabile del trattamento, è il Dirigente della Direzione PUT.</text:p>
      <text:p text:style-name="P9">Agli interessati sono riconosciuti i diritti di cui all’art. 7 del citato Codice ed in particolare il diritto di accedere ai propri dati personali, di chiederne la rettifica, l’aggiornamento e la cancellazione, se incompleti, erronei in violazione di legge, nonché di opporsi al loro trattamento per motivi legittimi, rivolgendo le richieste al Comune di Spoleto, Dirigente PUT.</text:p>
      <text:p text:style-name="P9"/>
      <text:p text:style-name="P9">Data</text:p>
      <text:p text:style-name="P15">FIRMA</text:p>
      <text:p text:style-name="P15"/>
      <text:p text:style-name="P11"/>
      <text:p text:style-name="P11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Footer"><draw:frame draw:style-name="fr1" draw:name="Immagine2" text:anchor-type="as-char" svg:width="1.415cm" svg:height="1.046cm" draw:z-index="1"><draw:image xlink:href="Pictures/10000000000000DE000000CD9A344FB38A292CB2.jpg" xlink:type="simple" xlink:show="embed" xlink:actuate="onLoad" loext:mime-type="image/jpeg"/></draw:frame></text:p>
            <text:p text:style-name="Footer"/>
          </table:table-cell>
          <table:table-cell table:style-name="Tabella1.A1" office:value-type="string">
            <text:p text:style-name="P20"><text:s text:c="5"/>Città di Spoleto – Piazza del Comune n 1 – 06049 Spoleto (PG) <text:line-break/> <text:s text:c="6"/>Telefono +39 0743.2181- Fax +39 0743.218439</text:p>
            <text:p text:style-name="P20"><text:s text:c="6"/>C.F. 00316820547 – P.I. 00315600544</text:p>
            <text:p text:style-name="P4"><text:span text:style-name="T7"><text:s text:c="7"/>Sito internet: </text:span><text:a xlink:type="simple" xlink:href="http://www.comunespoleto.gov.it/" text:style-name="Internet_20_link" text:visited-style-name="Visited_20_Internet_20_Link"><text:span text:style-name="Internet_20_link"><text:span text:style-name="T8">www.comunespoleto.gov.it</text:span></text:span></text:a><text:span text:style-name="Internet_20_link"><text:span text:style-name="T8"><text:line-break/> <text:s text:c="4"/></text:span></text:span><text:a xlink:type="simple" xlink:href="http://www.facebook.com/comunedispoleto" text:style-name="Internet_20_link" text:visited-style-name="Visited_20_Internet_20_Link"><text:span text:style-name="Internet_20_link"><text:span text:style-name="T8">www.facebook.com/comunedispoleto</text:span></text:span></text:a><text:span text:style-name="Internet_20_link"><text:span text:style-name="T8">; </text:span></text:span><text:a xlink:type="simple" xlink:href="http://www.twitter.com/comunedispoleto" text:style-name="Internet_20_link" text:visited-style-name="Visited_20_Internet_20_Link"><text:span text:style-name="Internet_20_link"><text:span text:style-name="T8">www.twitter.com/comunedispoleto</text:span></text:span></text:a><text:span text:style-name="Internet_20_link"><text:span text:style-name="T9"> </text:span></text:span><text:span text:style-name="Internet_20_link"><text:span text:style-name="T8">www.pinterest.com/comunedispoleto</text:span></text:span><text:span text:style-name="T10"> </text:span></text:p>
            <text:p text:style-name="P3"><text:span text:style-name="T7">PEC: </text:span><text:a xlink:type="simple" xlink:href="mailto:comune.spoleto@postacert.umbria.it" text:style-name="Internet_20_link" text:visited-style-name="Visited_20_Internet_20_Link"><text:span text:style-name="Internet_20_link"><text:span text:style-name="T7">comune.spoleto@postacert.umbria.it</text:span></text:span></text:a></text:p>
          </table:table-cell>
          <table:table-cell table:style-name="Tabella1.A1" office:value-type="string">
            <text:p text:style-name="P2"><draw:frame draw:style-name="fr1" draw:name="Immagine3" text:anchor-type="as-char" svg:width="3.801cm" svg:height="1.506cm" draw:z-index="2"><draw:image xlink:href="Pictures/10000000000002CB0000011A9C667A08A5648282.jpg" xlink:type="simple" xlink:show="embed" xlink:actuate="onLoad" loext:mime-type="image/jpeg"/></draw:frame>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imes-Roman" svg:font-family="Times-Roman, 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Calisto MT" svg:font-family="'Calisto MT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er" style:family="paragraph" style:parent-style-name="Standard" style:class="extra">
      <style:paragraph-properties fo:text-align="center" style:justify-single-word="false">
        <style:tab-stops>
          <style:tab-stop style:position="7.62cm" style:type="center"/>
          <style:tab-stop style:position="15.24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-Roman" fo:font-family="Times-Roman, 'Times New Roman'" style:font-family-generic="roman" fo:font-size="11pt" style:font-size-asian="11pt" style:font-name-complex="Times-Roman" style:font-family-complex="Times-Roman, 'Times New Roman'" style:font-family-generic-complex="roman" style:font-size-complex="11pt"/>
    </style:style>
    <style:style style:name="WW8Num2z0" style:family="text">
      <style:text-properties style:font-name="Times-Roman" fo:font-family="Times-Roman, 'Times New Roman'" style:font-family-generic="roman" style:font-name-complex="Times-Roman" style:font-family-complex="Times-Roman, 'Times New Roman'" style:font-family-generic-complex="roman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-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-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2.268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loriana.mariani</meta:initial-creator>
    <meta:creation-date>2014-05-09T11:26:00</meta:creation-date>
    <dc:date>2018-08-22T11:57:03.829000000</dc:date>
    <meta:print-date>2018-08-20T13:26:00</meta:print-date>
    <meta:editing-cycles>26</meta:editing-cycles>
    <meta:editing-duration>PT1H16M44S</meta:editing-duration>
    <meta:generator>LibreOffice/5.4.7.2$Windows_X86_64 LibreOffice_project/c838ef25c16710f8838b1faec480ebba495259d0</meta:generator>
    <meta:document-statistic meta:table-count="1" meta:image-count="3" meta:object-count="0" meta:page-count="2" meta:paragraph-count="58" meta:word-count="607" meta:character-count="4567" meta:non-whitespace-character-count="4001"/>
  </office:meta>
</office:document-meta>
</file>