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" svg:font-family="Mangal" style:font-pitch="variable"/>
    <style:font-face style:name="Microsoft YaHei1" svg:font-family="'Microsoft YaHei'" style:font-pitch="variable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283cm" fo:margin-left="-0.208cm" table:align="left" style:writing-mode="lr-tb"/>
    </style:style>
    <style:style style:name="Tabella1.A" style:family="table-column">
      <style:table-column-properties style:column-width="5.749cm"/>
    </style:style>
    <style:style style:name="Tabella1.C" style:family="table-column">
      <style:table-column-properties style:column-width="5.786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283cm" fo:margin-left="-0.208cm" table:align="left" style:writing-mode="lr-tb"/>
    </style:style>
    <style:style style:name="Tabella2.A" style:family="table-column">
      <style:table-column-properties style:column-width="13.462cm"/>
    </style:style>
    <style:style style:name="Tabella2.B" style:family="table-column">
      <style:table-column-properties style:column-width="3.821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 style:text-autospace="none"/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text-align="justify" style:justify-single-word="false" style:text-autospace="none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3" style:family="paragraph" style:parent-style-name="Standard">
      <style:paragraph-properties fo:text-align="justify" style:justify-single-word="false" style:text-autospace="none" style:snap-to-layout-grid="false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4" style:family="paragraph" style:parent-style-name="Standard">
      <style:paragraph-properties fo:text-align="center" style:justify-single-word="false" style:text-autospace="none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5" style:family="paragraph" style:parent-style-name="Standard">
      <style:paragraph-properties fo:text-align="justify" style:justify-single-word="false" style:text-autospace="none"/>
      <style:text-properties style:font-name="Palatino Linotype" fo:font-size="10pt" style:font-size-asian="10pt" style:font-name-complex="Palatino Linotype" style:font-size-complex="10pt"/>
    </style:style>
    <style:style style:name="P6" style:family="paragraph" style:parent-style-name="Standard">
      <style:paragraph-properties fo:text-align="end" style:justify-single-word="false" style:text-autospace="none"/>
      <style:text-properties style:font-name="Palatino Linotype" fo:font-size="10pt" style:font-size-asian="10pt" style:font-name-complex="Palatino Linotype" style:font-size-complex="10pt"/>
    </style:style>
    <style:style style:name="P7" style:family="paragraph" style:parent-style-name="Standard">
      <style:paragraph-properties fo:text-align="center" style:justify-single-word="false" style:text-autospace="none"/>
      <style:text-properties style:font-name="Palatino Linotype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Palatino Linotype" style:font-size-complex="10pt"/>
    </style:style>
    <style:style style:name="P8" style:family="paragraph" style:parent-style-name="Standard">
      <style:paragraph-properties fo:text-align="justify" style:justify-single-word="false" style:text-autospace="none"/>
    </style:style>
    <style:style style:name="P9" style:family="paragraph" style:parent-style-name="Standard" style:master-page-name="Standard">
      <style:paragraph-properties fo:text-align="center" style:justify-single-word="false" style:page-number="auto" style:text-autospace="none"/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T1" style:family="text">
      <style:text-properties style:font-name="Palatino Linotype" fo:font-size="10pt" style:font-size-asian="10pt" style:font-name-complex="Palatino Linotype" style:font-size-complex="10pt"/>
    </style:style>
    <style:style style:name="T2" style:family="text"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T3" style:family="text">
      <style:text-properties style:font-name="Palatino Linotype" fo:font-size="10pt" fo:font-style="italic" style:font-size-asian="10pt" style:font-style-asian="italic" style:font-name-complex="Palatino Linotype" style:font-size-complex="10pt" style:font-style-complex="italic"/>
    </style:style>
    <style:style style:name="T4" style:family="text">
      <style:text-properties style:font-name="Palatino Linotype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Palatino Linotype" style:font-size-complex="10pt"/>
    </style:style>
    <style:style style:name="T5" style:family="text">
      <style:text-properties style:font-name="Palatino Linotype" fo:font-size="10pt" style:font-name-asian="Palatino Linotype" style:font-size-asian="10pt" style:font-name-complex="Palatino Linotype" style:font-size-complex="10pt"/>
    </style:style>
    <style:style style:name="T6" style:family="text">
      <style:text-properties style:font-name="Palatino Linotype" fo:font-size="8pt" style:font-size-asian="8pt" style:font-name-complex="Palatino Linotype" style:font-size-complex="10pt"/>
    </style:style>
    <style:style style:name="T7" style:family="text">
      <style:text-properties fo:color="#000000" style:font-name="Palatino Linotype" fo:font-size="11pt" style:font-size-asian="11pt" style:font-name-complex="Palatino Linotype" style:font-size-complex="11pt"/>
    </style:style>
    <style:style style:name="T8" style:family="text">
      <style:text-properties fo:color="#000000" style:font-name="Palatino Linotype" fo:font-size="11pt" fo:letter-spacing="-0.004cm" style:font-size-asian="11pt" style:font-name-complex="Palatino Linotype" style:font-size-complex="11pt"/>
    </style:style>
    <style:style style:name="T9" style:family="text">
      <style:text-properties fo:color="#000000" style:font-name="Palatino Linotype" fo:font-size="11pt" fo:letter-spacing="-0.004cm" fo:font-weight="bold" style:font-size-asian="11pt" style:font-weight-asian="bold" style:font-name-complex="Palatino Linotype" style:font-size-complex="11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SCHEMA ISTANZA PER L’AGGIORNAMENTO DELL’ISCRIZIONE ALL’ELENCO</text:p>
      <text:p text:style-name="P1">DELLE IMPRESE DI FIDUCIA PER LA REALIZZAZIONE DI LAVORI,</text:p>
      <text:p text:style-name="P1">AI SENSI DELL’ART. 36 DEL D.L.vo N. 50/2016</text:p>
      <text:p text:style-name="P5"/>
      <text:p text:style-name="P8"><text:span text:style-name="T1">Il/la sottoscritto/a____________________________________________________ nato/a a_____________________ il_____________ residente a____________________________________, Via________________________________ nella qualità di_______________________________ della Ditta ________________________________________ sensi degli artt. 46 e 47 del D.P.R. 28 dicembre 2000, n. 445 “Testo unico delle disposizioni legislative e regolamentari in materia di documentazione amministrativa, consapevole delle sanzioni di cui all’art. 76 e della conseguente decadenza dai benefici prevista dall’art. 75 del medesimo T.U. in caso di dichiarazioni false o mendaci, sotto la propria personale responsabilità</text:span></text:p>
      <text:p text:style-name="P2"/>
      <text:p text:style-name="P4">DICHIARA</text:p>
      <text:p text:style-name="P5">1. che le generalità dell’impresa sono le seguenti:</text:p>
      <text:p text:style-name="P5">a) natura giuridica_____________________________________________________________________</text:p>
      <text:p text:style-name="P5">b) ragione sociale______________________________________________________________________</text:p>
      <text:p text:style-name="P5">c) sede legale__________________________________________________________________________</text:p>
      <text:p text:style-name="P5">d) codice fiscale _____________________________ partita IVA _______________________________</text:p>
      <text:p text:style-name="P8"><text:span text:style-name="T1">e) n. telefonico ___________ n. fax.________________ indirizzo posta certificata _________________________________________________________________</text:span></text:p>
      <text:p text:style-name="P5"/>
      <text:p text:style-name="P8"><text:span text:style-name="T1">2. che le generalità del titolare (</text:span><text:span text:style-name="T3">in caso di impresa individuale</text:span><text:span text:style-name="T1">), le generalità degli Amministratori muniti di poteri di rappresentanza </text:span><text:span text:style-name="T3">(in caso di società</text:span><text:span text:style-name="T1">), nonché le generalità di tutti i soci accomandatari (</text:span><text:span text:style-name="T3">nel caso di società in accomandita semplice</text:span><text:span text:style-name="T1">) e di tutti i componenti la società (</text:span><text:span text:style-name="T3">nel caso di società in nome collettivo</text:span><text:span text:style-name="T1">), sono le seguenti:</text:span>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ella1.1">
          <table:table-cell table:style-name="Tabella1.A1" office:value-type="string">
            <text:p text:style-name="P2">NOME E COGNOME</text:p>
          </table:table-cell>
          <table:table-cell table:style-name="Tabella1.A1" office:value-type="string">
            <text:p text:style-name="P2">LUOGO E DATA DI NASCITA</text:p>
          </table:table-cell>
          <table:table-cell table:style-name="Tabella1.C1" office:value-type="string">
            <text:p text:style-name="P2">QUALIFICA RIVESTITA</text:p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3"/>
          </table:table-cell>
          <table:table-cell table:style-name="Tabella1.C1" office:value-type="string">
            <text:p text:style-name="P3"/>
          </table:table-cell>
        </table:table-row>
      </table:table>
      <text:p text:style-name="P5"/>
      <text:p text:style-name="P5">3. che l’impresa è iscritta, nel registro delle Ditte presso la C.C.I.A.A.</text:p>
      <text:p text:style-name="P5">di __________________________________________________ al n°________________________.</text:p>
      <text:p text:style-name="P5"/>
      <text:p text:style-name="P8"><text:span text:style-name="T1">(</text:span><text:span text:style-name="T2">nel caso di concorrente in possesso dell’attestato SOA)</text:span></text:p>
      <text:p text:style-name="P8"><text:span text:style-name="T1">4. attestazione di qualificazione (</text:span><text:span text:style-name="T3">o fotocopia sottoscritta dal legale rappresentante ed accompagnata da copia del documento di identità dello stesso</text:span><text:span text:style-name="T1">) o, nel caso di concorrenti costituiti da imprese associate o da associarsi, più attestazioni (o fotocopie sottoscritte dai legali rappresentanti ed accompagnate da copia del documento di identità degli stessi), rilasciata/e da società di attestazione (SOA) di cui al D.P.R. 207/2010 regolarmente autorizzata, in corso di validità. </text:span></text:p>
      <text:p text:style-name="P5"/>
      <text:p text:style-name="P2">(nel caso di concorrente non in possesso dell’attestato SOA)</text:p>
      <text:p text:style-name="P8"><text:span text:style-name="T1">5. elenco dei lavori eseguiti, appartenenti alla natura per la quale si chiede l’iscrizione, corredato dai certificati di esecuzione lavori eseguiti nel quinquennio antecedente la data di pubblicazione del presente avviso (</text:span><text:span text:style-name="T3">o fotocopie sottoscritte dal legale rappresentante ed accompagnate da copia del documento di identità dello stesso</text:span><text:span text:style-name="T1">);</text:span></text:p>
      <text:p text:style-name="P5"/>
      <text:p text:style-name="P5">6. che il sottoscrittore, l’impresa e le persone generalizzate al precedente punto 2):</text:p>
      <text:p text:style-name="P8"><text:span text:style-name="T1">a) possiedono i requisiti di ordine generale di cui </text:span><text:span text:style-name="T7">all’art. 80, comma 1,lettere a), b), c) d), e), f), g), comma 2, comma 4, comma 5 lett. a), b), c), d) f), g), h), i), l), m, del D. Lgs. n. 50/2016;</text:span></text:p>
      <text:p text:style-name="P8"><text:span text:style-name="T8">limitatamente alla lettere a), b), c), d), e), f), g) del comma 1 dell’articolo 80 del DLgs. n. 50/2016 e quella relativa al comma 2 del citato art. 80)</text:span><text:span text:style-name="T9"> </text:span><text:span text:style-name="T8">devono essere rese (</text:span><text:span text:style-name="T7">sempre ai sensi del D.P.R. n. </text:span><text:soft-page-break/><text:span text:style-name="T7">445/2000 e successive modificazioni), </text:span><text:span text:style-name="T8">anche dai soggetti previsti dall’articolo 80, comma 3, del DLgs. n. 50/2016</text:span><text:span text:style-name="T1">;</text:span></text:p>
      <text:p text:style-name="P5">b) che nei propri confronti, negli ultimi cinque anni, non sono stati estesi gli effetti delle misure di prevenzione della sorveglianza di cui all’art. 3 della Legge 27 dicembre 1956 n°1423, irrogate nei confronti di un proprio convivente;</text:p>
      <text:p text:style-name="P5">c) si impegnano a comunicare, entro trenta giorni, tutte le variazioni dei propri requisiti, organizzazione e struttura, che siano rilevati ai fini del mantenimento o della modificazione dell’iscrizione;</text:p>
      <text:p text:style-name="P5">d) che la ditta è in regola con l’assolvimento degli obblighi di versamento dei contributi previdenziali e assistenziali a favore dei lavoratori dipendenti, secondo la legislazione italiana o quella dello Stato in cui sono stabiliti:</text:p>
      <text:p text:style-name="P5">INPS: sede di ___________________________________ matricola n° _____________________</text:p>
      <text:p text:style-name="P5">INAIL: sede di __________________________________ matricola n° _____________________</text:p>
      <text:p text:style-name="P5">CASSA EDILE: sede di ___________________________ matricola n° _____________________</text:p>
      <text:p text:style-name="P2"/>
      <text:p text:style-name="P2">(nel caso di concorrente che occupa non più di 15 dipendenti oppure da 15 a 35 dipendenti qualora non abbia effettuato nuove assunzioni dopo il 18 gennaio 2000)</text:p>
      <text:p text:style-name="P5">e) dichiara la propria condizione di non assoggettabilità agli obblighi di assunzioni obbligatorie di cui alla legge 68/99;</text:p>
      <text:p text:style-name="P2"/>
      <text:p text:style-name="P2">(ovvero nel caso di concorrente che occupa più di 35 dipendenti oppure da 15 a 35 dipendenti qualora abbia effettuato una nuova assunzione dopo il 18 gennaio 2000)</text:p>
      <text:p text:style-name="P5">f) dichiara la propria condizione di assolvimento degli obblighi di cui alla legge 68/1999;</text:p>
      <text:p text:style-name="P5"/>
      <text:p text:style-name="P5">g) di essere informati, ai sensi e per gli effetti di cui all’art. 13 del D. L. vo n°196 del 30/06/2003 – codice in materia di protezione dei dati personali che, i dati personali raccolti saranno trattati, anche con strumenti informatici, esclusivamente nell’ambito del procedimento per il quale la presente dichiarazione viene resa.</text:p>
      <text:p text:style-name="P2"/>
      <text:p text:style-name="P2">Il Dichiarante dovrà allegare, a pena di esclusione, copia fotostatica non autenticata di un documento di identità in corso di validità ai sensi dell’art. 38 del D.P.R. n°445/2000 e s.m.i.</text:p>
      <text:p text:style-name="P5"/>
      <text:p text:style-name="P5">A tal fine, il medesimo</text:p>
      <text:p text:style-name="P4">CHIEDE</text:p>
      <text:p text:style-name="P8"><text:span text:style-name="T5">□ </text:span><text:span text:style-name="T1">che la Ditta _____________________________________________ venga iscritta per la prima volta</text:span></text:p>
      <text:p text:style-name="P7">oppure</text:p>
      <text:p text:style-name="P8"><text:span text:style-name="T5">□ </text:span><text:span text:style-name="T1">che vengano aggiornate per la Ditta __________________________________ avendo già presentato domanda di iscrizione in data ________________</text:span></text:p>
      <text:p text:style-name="P8"><text:span text:style-name="T1">alle seguenti categorie di cui al punto 3) dell’avviso pubblico Imprese di fiducia:</text:span></text:p>
      <text:p text:style-name="P5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2">LAVORI</text:p>
          </table:table-cell>
          <table:table-cell table:style-name="Tabella2.B1" office:value-type="string">
            <text:p text:style-name="P2">CATEGORIA</text:p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  <table:table-row table:style-name="Tabella2.1">
          <table:table-cell table:style-name="Tabella2.A1" office:value-type="string">
            <text:p text:style-name="P3"/>
          </table:table-cell>
          <table:table-cell table:style-name="Tabella2.B1" office:value-type="string">
            <text:p text:style-name="P3"/>
          </table:table-cell>
        </table:table-row>
      </table:table>
      <text:p text:style-name="P5">DATA …………………………</text:p>
      <text:p text:style-name="P6">FIRMA_______________________________</text:p>
      <text:p text:style-name="P8"><text:span text:style-name="T6">N.B. La dichiarazione di cui alle lettere a) b) e c) deve essere presentata, corredata della fotocopia del documento di identità del sottoscrittore, anche per tutti i soci se trattasi di società in nome collettivo, per i soci accomandatari se trattasi di Società in accomandita semplice, per gli amministratori muniti di rappresentanza per tutti gli altri tipi di Società o Consorzi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" svg:font-family="Mangal" style:font-pitch="variable"/>
    <style:font-face style:name="Microsoft YaHei1" svg:font-family="'Microsoft YaHei'" style:font-pitch="variable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SCHEMA ISTANZA DI ISCRIZIONE ELENCO IMPRESE DI FIDUCIA PER LA</dc:title>
    <dc:subject/>
    <meta:keyword/>
    <dc:description/>
    <meta:initial-creator>Alessandro Benedetti</meta:initial-creator>
    <meta:creation-date>2018-11-12T16:54:00</meta:creation-date>
    <dc:creator>Comune di Spoleto</dc:creator>
    <dc:date>2018-11-12T16:54:00</dc:date>
    <meta:print-date>2010-12-01T15:10:00</meta:print-date>
    <meta:editing-cycles>2</meta:editing-cycles>
    <meta:document-statistic meta:table-count="2" meta:image-count="0" meta:object-count="0" meta:page-count="4" meta:paragraph-count="47" meta:word-count="857" meta:character-count="6296" meta:non-whitespace-character-count="5484"/>
    <meta:generator>LibreOffice/6.0.6.2$Windows_X86_64 LibreOffice_project/0c292870b25a325b5ed35f6b45599d2ea4458e77</meta:generator>
  </office:meta>
</office:document-meta>
</file>