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210000009C4FD9A0D772C54CBE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, serif"/>
    <style:font-face style:name="OpenSymbol" svg:font-family="OpenSymbol"/>
    <style:font-face style:name="Tahoma1" svg:font-family="Tahoma"/>
    <style:font-face style:name="WingDings" svg:font-family="WingDing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margin-left="-0.9cm" fo:margin-right="-0.9cm" fo:margin-top="0cm" fo:margin-bottom="0.499cm" loext:contextual-spacing="false" fo:text-align="center" style:justify-single-word="false" fo:text-indent="0cm" style:auto-text-indent="false" style:page-number="auto"/>
      <style:text-properties fo:color="#000000" style:font-name="Georgia" fo:font-size="20pt" fo:font-weight="bold" officeooo:rsid="00247021" officeooo:paragraph-rsid="00404aba" style:font-size-asian="14pt" style:font-weight-asian="bold" style:font-size-complex="14pt" style:font-weight-complex="bold"/>
    </style:style>
    <style:style style:name="P2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P3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style:text-underline-style="solid" style:text-underline-width="auto" style:text-underline-color="font-color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4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style:text-underline-style="solid" style:text-underline-width="auto" style:text-underline-color="font-color" officeooo:paragraph-rsid="0055c5fd" style:font-size-asian="10pt" style:font-size-complex="10pt" fo:hyphenate="false" fo:hyphenation-remain-char-count="2" fo:hyphenation-push-char-count="2"/>
    </style:style>
    <style:style style:name="P5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color="#ce181e" fo:font-size="10pt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6" style:family="paragraph" style:parent-style-name="Standard">
      <style:paragraph-properties fo:line-height="100%" fo:text-align="justify" style:justify-single-word="false" fo:hyphenation-ladder-count="no-limit" text:number-lines="true" text:line-number="0" style:vertical-align="auto"/>
      <style:text-properties fo:color="#ce181e" fo:font-size="10pt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7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color="#000000" style:font-name="Calibri" fo:font-size="10pt" fo:font-style="italic" officeooo:paragraph-rsid="0055c5fd" style:font-size-asian="10pt" style:font-style-asian="italic" style:font-size-complex="10pt" style:font-style-complex="italic" fo:hyphenate="false" fo:hyphenation-remain-char-count="2" fo:hyphenation-push-char-count="2"/>
    </style:style>
    <style:style style:name="P8" style:family="paragraph" style:parent-style-name="Standard" style:master-page-name="">
      <style:paragraph-properties fo:margin-left="0cm" fo:margin-right="0cm" fo:margin-top="0cm" fo:margin-bottom="0.499cm" loext:contextual-spacing="false" fo:text-align="justify" style:justify-single-word="false" fo:text-indent="0cm" style:auto-text-indent="false" style:page-number="auto"/>
      <style:text-properties officeooo:paragraph-rsid="005e98be"/>
    </style:style>
    <style:style style:name="P9" style:family="paragraph" style:parent-style-name="Standard">
      <style:paragraph-properties fo:margin-left="0cm" fo:margin-right="0cm" fo:margin-top="0cm" fo:margin-bottom="0.499cm" loext:contextual-spacing="false" fo:text-align="center" style:justify-single-word="false" fo:text-indent="0cm" style:auto-text-indent="false"/>
      <style:text-properties officeooo:paragraph-rsid="005e98be" fo:background-color="#b7b3ca"/>
    </style:style>
    <style:style style:name="P10" style:family="paragraph" style:parent-style-name="Standard" style:list-style-name="L1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P11" style:family="paragraph" style:parent-style-name="Standard" style:list-style-name="L2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T1" style:family="text">
      <style:text-properties fo:color="#000000" style:font-name="Calibri" fo:font-size="14pt" fo:font-style="italic" fo:font-weight="bold" officeooo:rsid="00696a93" style:font-name-asian="Times New Roman" style:font-size-asian="14pt" style:language-asian="it" style:country-asian="IT" style:font-weight-asian="bold" style:font-name-complex="Arial" style:font-size-complex="14pt" style:font-weight-complex="bold"/>
    </style:style>
    <style:style style:name="T2" style:family="text">
      <style:text-properties fo:color="#000000" style:font-name="Calibri" fo:font-size="14pt" fo:font-style="italic" fo:font-weight="bold" officeooo:rsid="00696f11" style:font-name-asian="Times New Roman" style:font-size-asian="14pt" style:language-asian="it" style:country-asian="IT" style:font-weight-asian="bold" style:font-name-complex="Arial" style:font-size-complex="14pt" style:font-weight-complex="bold"/>
    </style:style>
    <style:style style:name="T3" style:family="text">
      <style:text-properties fo:color="#000000" style:font-name="Calibri" fo:font-size="14pt" fo:font-style="italic" fo:font-weight="bold" officeooo:rsid="004f710a" style:font-size-asian="14pt" style:font-weight-asian="bold" style:font-size-complex="14pt" style:font-weight-complex="bold"/>
    </style:style>
    <style:style style:name="T4" style:family="text">
      <style:text-properties fo:color="#000000" style:font-name="Calibri" fo:font-size="14pt" fo:font-style="italic" fo:font-weight="bold" officeooo:rsid="005e98be" style:font-size-asian="14pt" style:font-weight-asian="bold" style:font-size-complex="14pt" style:font-weight-complex="bold"/>
    </style:style>
    <style:style style:name="T5" style:family="text">
      <style:text-properties fo:color="#000000" style:font-name="Calibri" fo:font-size="14pt" fo:font-style="italic" fo:font-weight="bold" officeooo:rsid="006250b9" style:font-size-asian="14pt" style:font-weight-asian="bold" style:font-size-complex="14pt" style:font-weight-complex="bold"/>
    </style:style>
    <style:style style:name="T6" style:family="text">
      <style:text-properties fo:color="#000000" style:font-name="Calibri" fo:font-size="14pt" fo:font-style="italic" fo:font-weight="bold" officeooo:rsid="0063ed9d" style:font-size-asian="14pt" style:font-weight-asian="bold" style:font-size-complex="14pt" style:font-weight-complex="bold"/>
    </style:style>
    <style:style style:name="T7" style:family="text">
      <style:text-properties fo:color="#000000" style:font-name="Calibri" fo:font-size="14pt" fo:font-style="italic" fo:font-weight="bold" officeooo:rsid="00677a81" style:font-size-asian="14pt" style:font-weight-asian="bold" style:font-size-complex="14pt" style:font-weight-complex="bold"/>
    </style:style>
    <style:style style:name="T8" style:family="text">
      <style:text-properties fo:color="#000000" style:font-name="Calibri" fo:font-size="14pt" fo:font-style="italic" fo:font-weight="bold" officeooo:rsid="00696a93" style:font-size-asian="14pt" style:font-weight-asian="bold" style:font-size-complex="14pt" style:font-weight-complex="bold"/>
    </style:style>
    <style:style style:name="T9" style:family="text">
      <style:text-properties fo:color="#000000" style:font-name="Calibri" fo:font-size="14pt" fo:font-style="italic" fo:font-weight="bold" officeooo:rsid="006ae046" style:font-size-asian="14pt" style:font-weight-asian="bold" style:font-size-complex="14pt" style:font-weight-complex="bold"/>
    </style:style>
    <style:style style:name="T10" style:family="text">
      <style:text-properties fo:color="#000000" style:font-name="Calibri" fo:font-size="10.5pt" fo:font-weight="bold" officeooo:rsid="00247021" style:font-size-asian="10.5pt" style:font-weight-asian="bold" style:font-size-complex="10.5pt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style:use-window-font-color="true" style:font-name="Calibri" fo:font-size="10.5pt" fo:font-weight="bold" style:font-size-asian="10.5pt" style:font-weight-asian="bold" style:font-size-complex="10.5pt" style:font-weight-complex="bold"/>
    </style:style>
    <style:style style:name="T13" style:family="text">
      <style:text-properties style:use-window-font-color="true" style:font-name="Calibri" fo:font-size="10.5pt" fo:font-weight="bold" officeooo:rsid="002c131d" style:font-size-asian="10.5pt" style:font-weight-asian="bold" style:font-size-complex="10.5pt" style:font-weight-complex="bold"/>
    </style:style>
    <style:style style:name="T14" style:family="text">
      <style:text-properties style:use-window-font-color="true" style:font-name="Calibri" fo:font-size="10.5pt" fo:font-weight="bold" style:font-name-asian="Times New Roman" style:font-size-asian="10.5pt" style:language-asian="it" style:country-asian="IT" style:font-weight-asian="bold" style:font-name-complex="Arial" style:font-size-complex="10.5pt" style:font-weight-complex="bold"/>
    </style:style>
    <style:style style:name="T15" style:family="text">
      <style:text-properties style:use-window-font-color="true" style:font-name="Calibri" fo:font-size="10.5pt" fo:font-weight="bold" officeooo:rsid="0038da07" fo:background-color="transparent" loext:char-shading-value="0" style:font-name-asian="Times New Roman" style:font-size-asian="10.5pt" style:language-asian="it" style:country-asian="IT" style:font-weight-asian="bold" style:font-name-complex="Arial" style:font-size-complex="10.5pt" style:font-weight-complex="bold"/>
    </style:style>
    <style:style style:name="T1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style:font-name="Calibri" fo:font-size="10.5pt" fo:font-weight="bold" style:font-size-asian="10.5pt" style:font-weight-asian="bold" style:font-size-complex="10.5pt" style:font-weight-complex="bold"/>
    </style:style>
    <style:style style:name="T18" style:family="text">
      <style:text-properties style:font-name="Calibri" fo:font-size="10.5pt" fo:font-weight="bold" officeooo:rsid="00187b82" style:font-size-asian="10.5pt" style:font-weight-asian="bold" style:font-size-complex="10.5pt" style:font-weight-complex="bold"/>
    </style:style>
    <style:style style:name="T19" style:family="text">
      <style:text-properties style:font-name="Calibri" fo:font-size="10.5pt" fo:font-weight="bold" officeooo:rsid="004f710a" style:font-size-asian="10.5pt" style:font-weight-asian="bold" style:font-size-complex="10.5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from-left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OLE">
      <style:graphic-properties fo:margin-left="0cm" fo:margin-right="0cm" fo:margin-top="0cm" fo:margin-bottom="0cm" style:vertical-pos="top" style:vertical-rel="baseline" fo:padding="0cm" fo:border="none" draw:ole-draw-aspect="1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style:style style:name="Sect2" style:family="section">
      <style:section-properties fo:margin-left="0cm" fo:margin-right="-0.101cm" style:editable="false">
        <style:columns fo:column-count="1" fo:column-gap="0cm"/>
      </style:section-properties>
    </style:style>
    <text:list-style style:name="L1">
      <text:list-level-style-bullet text:level="1" text:style-name="Bullet_5f_20_5f_Symbols" text:bullet-char="•">
        <style:list-level-properties/>
        <style:text-properties style:font-name="WingDings"/>
      </text:list-level-style-bullet>
      <text:list-level-style-bullet text:level="2" text:style-name="Bullet_5f_20_5f_Symbols" text:bullet-char="◦">
        <style:list-level-properties/>
        <style:text-properties style:font-name="WingDings"/>
      </text:list-level-style-bullet>
      <text:list-level-style-bullet text:level="3" text:style-name="Bullet_5f_20_5f_Symbols" text:bullet-char="▪">
        <style:list-level-properties/>
        <style:text-properties style:font-name="WingDings"/>
      </text:list-level-style-bullet>
      <text:list-level-style-bullet text:level="4" text:style-name="Bullet_5f_20_5f_Symbols" text:bullet-char="•">
        <style:list-level-properties/>
        <style:text-properties style:font-name="WingDings"/>
      </text:list-level-style-bullet>
      <text:list-level-style-bullet text:level="5" text:style-name="Bullet_5f_20_5f_Symbols" text:bullet-char="◦">
        <style:list-level-properties/>
        <style:text-properties style:font-name="WingDings"/>
      </text:list-level-style-bullet>
      <text:list-level-style-bullet text:level="6" text:style-name="Bullet_5f_20_5f_Symbols" text:bullet-char="▪">
        <style:list-level-properties/>
        <style:text-properties style:font-name="WingDings"/>
      </text:list-level-style-bullet>
      <text:list-level-style-bullet text:level="7" text:style-name="Bullet_5f_20_5f_Symbols" text:bullet-char="•">
        <style:list-level-properties/>
        <style:text-properties style:font-name="WingDings"/>
      </text:list-level-style-bullet>
      <text:list-level-style-bullet text:level="8" text:style-name="Bullet_5f_20_5f_Symbols" text:bullet-char="◦">
        <style:list-level-properties/>
        <style:text-properties style:font-name="WingDings"/>
      </text:list-level-style-bullet>
      <text:list-level-style-bullet text:level="9" text:style-name="Bullet_5f_20_5f_Symbols" text:bullet-char="▪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5f_20_5f_Symbols" text:bullet-char="•">
        <style:list-level-properties/>
        <style:text-properties style:font-name="WingDings"/>
      </text:list-level-style-bullet>
      <text:list-level-style-bullet text:level="2" text:style-name="Bullet_5f_20_5f_Symbols" text:bullet-char="◦">
        <style:list-level-properties/>
        <style:text-properties style:font-name="WingDings"/>
      </text:list-level-style-bullet>
      <text:list-level-style-bullet text:level="3" text:style-name="Bullet_5f_20_5f_Symbols" text:bullet-char="▪">
        <style:list-level-properties/>
        <style:text-properties style:font-name="WingDings"/>
      </text:list-level-style-bullet>
      <text:list-level-style-bullet text:level="4" text:style-name="Bullet_5f_20_5f_Symbols" text:bullet-char="•">
        <style:list-level-properties/>
        <style:text-properties style:font-name="WingDings"/>
      </text:list-level-style-bullet>
      <text:list-level-style-bullet text:level="5" text:style-name="Bullet_5f_20_5f_Symbols" text:bullet-char="◦">
        <style:list-level-properties/>
        <style:text-properties style:font-name="WingDings"/>
      </text:list-level-style-bullet>
      <text:list-level-style-bullet text:level="6" text:style-name="Bullet_5f_20_5f_Symbols" text:bullet-char="▪">
        <style:list-level-properties/>
        <style:text-properties style:font-name="WingDings"/>
      </text:list-level-style-bullet>
      <text:list-level-style-bullet text:level="7" text:style-name="Bullet_5f_20_5f_Symbols" text:bullet-char="•">
        <style:list-level-properties/>
        <style:text-properties style:font-name="WingDings"/>
      </text:list-level-style-bullet>
      <text:list-level-style-bullet text:level="8" text:style-name="Bullet_5f_20_5f_Symbols" text:bullet-char="◦">
        <style:list-level-properties/>
        <style:text-properties style:font-name="WingDings"/>
      </text:list-level-style-bullet>
      <text:list-level-style-bullet text:level="9" text:style-name="Bullet_5f_20_5f_Symbols" text:bullet-char="▪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/>
      <text:p text:style-name="Standard"><draw:frame draw:style-name="fr2" draw:name="Oggetto2" text:anchor-type="as-char" svg:width="0.041cm" svg:height="0.041cm" draw:z-index="0"><draw:floating-frame xlink:href="///O:/My%20Documents/DANIELA/All_family%20Help%202017/RIMODULAZIONE%20SCHEDA_INTERVENTO%20FH%202019/Sintesi%20Family%20Help%202019.odt/content.xml" xlink:type="simple" xlink:show="embed" xlink:actuate="onLoad" draw:frame-name="stSegmentFrame"/></draw:frame></text:p>
      <text:section text:style-name="Sect1" text:name="wrapper">
        <text:section text:style-name="Sect1" text:name="content">
          <text:section text:style-name="Sect1" text:name="main-content">
            <text:section text:style-name="Sect1" text:name="column-2">
              <text:section text:style-name="Sect1" text:name="layout-column_column-2">
                <text:section text:style-name="Sect2" text:name="p_p_id_101_INSTANCE_PU2zkUL42Nay_">
                  <text:p text:style-name="P1"><draw:frame draw:style-name="fr1" draw:name="Immagine1" text:anchor-type="as-char" svg:y="-3.949cm" svg:width="17.101cm" svg:height="4.212cm" draw:z-index="1"><draw:image xlink:href="Pictures/10000000000002210000009C4FD9A0D772C54CBE.jpg" xlink:type="simple" xlink:show="embed" xlink:actuate="onLoad" loext:mime-type="image/jpeg"/></draw:frame></text:p>
                  <text:p text:style-name="P8"><text:span text:style-name="T10">NUOVO AVVISO</text:span><text:span text:style-name="T17"> "</text:span><text:span text:style-name="T18">F</text:span><text:span text:style-name="T17">amily </text:span><text:span text:style-name="T18">H</text:span><text:span text:style-name="T17">elp – </text:span><text:span text:style-name="T19">Contributo </text:span><text:span text:style-name="T12">per prestazioni individuali di lavoro a domicilio per finalità di conciliazione di tempi di vita e di lavoro di persone e famiglie</text:span><text:span text:style-name="T13">"</text:span><text:span text:style-name="T17">_ POR FSE - UMBRIA 2014-2020 - Asse II Inclusione sociale e lotta alla povertà_</text:span><text:span text:style-name="T14">CUP I19I17000100009 </text:span><text:span text:style-name="T15">Zona Sociale n. 9 Umbria </text:span></text:p>
                  <text:p text:style-name="P9"><text:span text:style-name="T1">Qu</text:span><text:span text:style-name="T2">inta </text:span><text:span text:style-name="T3"><text:s/>scadenza 20</text:span><text:span text:style-name="T4">20 - </text:span><text:span text:style-name="T5">X</text:span><text:span text:style-name="T7">I</text:span><text:span text:style-name="T8">I</text:span><text:span text:style-name="T9">I</text:span><text:span text:style-name="T5"> </text:span><text:span text:style-name="T6">scadenza </text:span><text:span text:style-name="T5">Avviso</text:span><text:span text:style-name="T3">: </text:span><text:span text:style-name="T9">12</text:span><text:span text:style-name="T5"> </text:span><text:span text:style-name="T9">settembre</text:span><text:span text:style-name="T8"> </text:span></text:p>
                  <text:p text:style-name="P5"/>
                  <text:p text:style-name="P6">CHI PUO’ FARE DOMANDA?</text:p>
                  <text:p text:style-name="P2">La persona che lavora o è inserita in un percorso di formazione o qualificazione professionale, può chiedere un contributo per servizi rivolti ad agevolare la conciliazione dei tempi di vita e lavoro, coniugare il diritto al lavoro con il lavoro di cura familiare, in particolare laddove ci siano bambini, anziani, minori, persone disabili o comunque bisognose di aiuto. </text:p>
                  <text:p text:style-name="P2"/>
                  <text:p text:style-name="P5"/>
                  <text:p text:style-name="P6">QUAL E’ L’IMPORTO DEL CONTRIBUTO?</text:p>
                  <text:p text:style-name="P2">E' prevista l'assegnazione di un contributo massimo di 2.000,00 Euro, con anticipo pari al 95% dello stesso, in due quote, e il restante a rendicontazione delle spese sostenute per la retribuzione di prestazioni o servizi integrativi flessibili <text:span text:style-name="T11">– esempio: attività di supporto a bambini e ragazzi come accompagnamento a scuola o nelle attività extra-scolastiche, espletamento di attività domestiche, accompagnamento di anziani, minori, disabili, o persone in difficoltà-</text:span>, erogati da un PRESTATORE DI LAVORO A DOMICILIO e acquisibili nel rispetto della normativa vigente in materia. <text:span text:style-name="T16">In tutti i casi, l'Isee di chi richiede il contributo non deve essere superiore a 40mila euro. </text:span></text:p>
                  <text:p text:style-name="P3"/>
                  <text:p text:style-name="P5"/>
                  <text:p text:style-name="P6">DOVE TROVARE L’AVVISO E COME FARE DOMANDA:</text:p>
                  <text:p text:style-name="P2">L'Avviso (e il modello di domanda ascrivibile), ex D.G.R. n. 1562/2018 D.G.C. n. 22/2019 e D.D. 100/2019, è disponibile sui siti istituzionali dei Comuni afferenti alla Zona Sociale n. 9 Umbria; le domande vanno presentate direttamente ai Comuni. Per la Zona Sociale n. 9 Umbria: <text:span text:style-name="T11">Comune di Spoleto, Comune di Castel Ritaldi, Comune di Campello sul Clitunno, Comune di Giano dell'Umbria</text:span> la “Domanda di ammissione – Family Help” 2019 va presentatata con una delle seguenti modalità: </text:p>
                  <text:p text:style-name="P4">a mano presso: </text:p>
                  <text:list xml:id="list2730182488" text:style-name="L1">
                    <text:list-item>
                      <text:p text:style-name="P10">l’Ufficio Accoglienza/Protocollo della Direzione comunale Servizi alla Persona del Comune di Spoleto Capofila della Zona Sociale n. 9 Umbria, sita in Via San Carlo n. 1,3 Spoleto: lunedì – martedì 8.30-13.00/giovedì 15.00-17.00;</text:p>
                    </text:list-item>
                    <text:list-item>
                      <text:p text:style-name="P10">l’Ufficio Protocollo della sede centrale del Comune di Campello sul Clitunno afferente la Zona Sociale n. 9 Umbria: lunedì – venerdì 9.30-12.30/lunedì e giovedì 15.00-17.00;</text:p>
                    </text:list-item>
                    <text:list-item>
                      <text:p text:style-name="P10">l’Ufficio Protocollo della sede centrale del Comune di Castel Ritaldi afferente la Zona Sociale n. 9 Umbria: martedì e venerdì 9.00 -13.00/lunedì e mercoledì 15.00-17.00;l’Ufficio Protocollo della sede centrale del Comune di Giano dell’Umbria afferente la Zona Sociale n. 9 Umbria: lunedì – venerdì 9.00-13.00;</text:p>
                    </text:list-item>
                  </text:list>
                  <text:p text:style-name="P4">a mezzo raccomandata a/r al seguente indirizzo: </text:p>
                  <text:list xml:id="list390245533" text:style-name="L2">
                    <text:list-item>
                      <text:p text:style-name="P11">Comune di Spoleto – Direzione Servizi alla Persona – Via San Carlo 1,3 – 06049 Spoleto PG – tramite posta elettronica certificata (PEC) secondo le disposizioni vigenti al seguente indirizzo: comune.spoleto@postacert.umbria.it </text:p>
                    </text:list-item>
                  </text:list>
                  <text:p text:style-name="P3">Non sono ammissibili le domande presentate con modalità diverse da quelle sopra indicate. </text:p>
                  <text:p text:style-name="P5"/>
                  <text:p text:style-name="P5"/>
                  <text:p text:style-name="P6">DOVE RICHIEDERE MAGGIORI INFORMAZIONI:</text:p>
                  <text:p text:style-name="P7">Per informazioni si resta a disposizione presso: il Comune di Spoleto Direzione Servizi alla Persona il lunedì e il martedì dalle ore 9.00 alle ore 13.00 e il giovedì pomeriggio dalle ore 15.00 alle ore 17.00; il Comune di Campello sul Clitunno il lunedì e il giovedì dalle ore 9.30 alle ore 13.00; il Comune di Castel Ritaldi il mercoledì dalle ore 9.00 alle ore 13.00; il Comune di giano dell’Umbria il lunedì e il mercoledì dalle ore 9.00 alle ore 13.00.</text:p>
                </text:section>
              </text:section>
            </text:section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, serif"/>
    <style:font-face style:name="OpenSymbol" svg:font-family="OpenSymbol"/>
    <style:font-face style:name="Tahoma1" svg:font-family="Tahoma"/>
    <style:font-face style:name="WingDings" svg:font-family="WingDing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5f_20_5f_Symbols" style:display-name="Bullet_20_Symbols" style:family="text">
      <style:text-properties style:font-name="OpenSymbol" fo:font-family="OpenSymbol" style:font-name-asian="OpenSymbol" style:font-family-asian="Open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132cm" fo:margin-bottom="0.9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2H23M17S</meta:editing-duration>
    <meta:editing-cycles>84</meta:editing-cycles>
    <meta:generator>LibreOffice/6.1.5.2$Windows_x86 LibreOffice_project/90f8dcf33c87b3705e78202e3df5142b201bd805</meta:generator>
    <dc:date>2020-07-31T14:02:30.735000000</dc:date>
    <meta:print-date>2020-07-31T14:02:11.427000000</meta:print-date>
    <meta:document-statistic meta:table-count="0" meta:image-count="1" meta:object-count="1" meta:page-count="1" meta:paragraph-count="19" meta:word-count="544" meta:character-count="3568" meta:non-whitespace-character-count="3025"/>
    <meta:user-defined meta:name="Info 1"/>
    <meta:user-defined meta:name="Info 2"/>
    <meta:user-defined meta:name="Info 3"/>
    <meta:user-defined meta:name="Info 4"/>
  </office:meta>
</office:document-meta>
</file>