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justify" style:justify-single-word="false"/>
      <style:text-properties style:font-name="Verdana" fo:font-size="10pt" style:font-size-asian="10pt" style:font-size-complex="10pt"/>
    </style:style>
    <style:style style:name="P2" style:family="paragraph" style:parent-style-name="Standard">
      <style:paragraph-properties fo:text-align="center" style:justify-single-word="false"/>
      <style:text-properties style:font-name="Verdana" fo:font-size="10pt" style:font-size-asian="10pt" style:font-size-complex="10pt"/>
    </style:style>
    <style:style style:name="P3" style:family="paragraph" style:parent-style-name="Standard">
      <style:paragraph-properties fo:text-align="center" style:justify-single-word="false"/>
      <style:text-properties style:font-name="Verdana" fo:font-size="10pt" fo:font-weight="normal" style:font-size-asian="10pt" style:font-weight-asian="normal" style:font-size-complex="10pt" style:font-weight-complex="normal"/>
    </style:style>
    <style:style style:name="P4" style:family="paragraph" style:parent-style-name="Standard">
      <style:paragraph-properties fo:text-align="justify" style:justify-single-word="false"/>
      <style:text-properties style:font-name="Verdana" fo:font-size="10pt" fo:font-weight="normal" style:font-size-asian="10pt" style:font-weight-asian="normal" style:font-size-complex="10pt" style:font-weight-complex="normal"/>
    </style:style>
    <style:style style:name="P5" style:family="paragraph" style:parent-style-name="Standard">
      <style:paragraph-properties fo:text-align="justify" style:justify-single-word="false"/>
      <style:text-properties style:font-name="Verdana" fo:font-size="10pt" fo:font-weight="bold" style:font-size-asian="10pt" style:font-weight-asian="bold" style:font-size-complex="10pt" style:font-weight-complex="bold"/>
    </style:style>
    <style:style style:name="P6" style:family="paragraph" style:parent-style-name="Standard">
      <style:paragraph-properties fo:text-align="justify" style:justify-single-word="false"/>
      <style:text-properties style:font-name="Verdana" fo:font-size="10pt" fo:font-weight="bold" style:font-size-asian="10pt" style:font-weight-asian="bold" style:font-size-complex="10pt"/>
    </style:style>
    <style:style style:name="P7" style:family="paragraph" style:parent-style-name="Standard">
      <style:paragraph-properties fo:text-align="center" style:justify-single-word="false"/>
      <style:text-properties style:font-name="Verdana" fo:font-size="10pt" fo:font-weight="bold" style:font-size-asian="10pt" style:font-weight-asian="bold" style:font-size-complex="10pt"/>
    </style:style>
    <style:style style:name="P8" style:family="paragraph" style:parent-style-name="Standard">
      <style:paragraph-properties fo:text-align="justify" style:justify-single-word="false"/>
      <style:text-properties style:font-name="Verdana" fo:font-size="10pt" fo:font-style="italic" style:font-size-asian="10pt" style:font-style-asian="italic" style:font-size-complex="10pt"/>
    </style:style>
    <style:style style:name="T1" style:family="text">
      <style:text-properties fo:font-weight="bold" style:font-weight-asian="bold"/>
    </style:style>
    <style:style style:name="T2" style:family="text">
      <style:text-properties fo:font-weight="bold" officeooo:rsid="00026d4a" style:font-weight-asian="bold"/>
    </style:style>
    <style:style style:name="T3" style:family="text">
      <style:text-properties fo:font-style="italic" style:font-style-asian="italic"/>
    </style:style>
    <style:style style:name="T4" style:family="text">
      <style:text-properties fo:font-style="italic" officeooo:rsid="00026d4a" style:font-style-asian="italic"/>
    </style:style>
    <style:style style:name="T5" style:family="text">
      <style:text-properties fo:font-style="italic" officeooo:rsid="000606d3" style:font-style-asian="italic"/>
    </style:style>
    <style:style style:name="T6" style:family="text">
      <style:text-properties officeooo:rsid="00026d4a"/>
    </style:style>
    <style:style style:name="T7" style:family="text">
      <style:text-properties fo:font-weight="normal" style:font-weight-asian="normal" style:font-weight-complex="normal"/>
    </style:style>
    <style:style style:name="T8" style:family="text">
      <style:text-properties fo:font-weight="normal" officeooo:rsid="00026d4a" style:font-weight-asian="normal" style:font-weight-complex="normal"/>
    </style:style>
    <style:style style:name="T9" style:family="text">
      <style:text-properties fo:font-weight="normal" officeooo:rsid="00094e43" style:font-weight-asian="normal" style:font-weight-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Allegato 2</text:p>
      <text:p text:style-name="P3">Individuazione partner per Avviso pubblico “Fermenti in Comune”</text:p>
      <text:p text:style-name="P4"/>
      <text:p text:style-name="P4">AVVISO PUBBLICO PER LA PRESENTAZIONE DI PROPOSTE PROGETTUALI DI PROTAGONISMO GIOVANILE PER IL RILANCIO DEI TERRITORI (<text:span text:style-name="T6">BANDO ANCI “</text:span>FERMENTI IN COMUNE <text:span text:style-name="T6">2020”</text:span>)</text:p>
      <text:p text:style-name="P6"/>
      <text:p text:style-name="P7">PROPOSTA PROGETTUALE</text:p>
      <text:p text:style-name="P1"/>
      <text:p text:style-name="P2"/>
      <text:p text:style-name="P2"/>
      <text:p text:style-name="P2"><text:span text:style-name="T6">TITOLO</text:span> DEL PROGETTO: <text:span text:style-name="T1">“……………………………..”</text:span></text:p>
      <text:p text:style-name="P6"/>
      <text:p text:style-name="P6"/>
      <text:p text:style-name="P6"/>
      <text:p text:style-name="P6">DATI DEL PROGETTO</text:p>
      <text:p text:style-name="P4"/>
      <text:p text:style-name="P4">• Responsabile del progetto: (nome e cognome, ruolo, indirizzo e-mail, telefono)</text:p>
      <text:p text:style-name="P4"/>
      <text:p text:style-name="P4">• Importo totale progetto: € ……………………….</text:p>
      <text:p text:style-name="P4"/>
      <text:p text:style-name="P4">• <text:span text:style-name="T6">E</text:span>ventuali risorse messe a disposizione dal partner: € ………………………</text:p>
      <text:p text:style-name="P4"/>
      <text:p text:style-name="P6"/>
      <text:p text:style-name="P1"><text:span text:style-name="T1">AREA DI INTERVENTO PROGETTUALE </text:span><text:span text:style-name="T7">(sfide priorità scelte, </text:span><text:span text:style-name="T8">indicare una </text:span><text:span text:style-name="T9">o</text:span><text:span text:style-name="T8"> più are</text:span><text:span text:style-name="T9">e</text:span><text:span text:style-name="T7">):</text:span></text:p>
      <text:p text:style-name="P1"/>
      <text:p text:style-name="P4">● Uguaglianza per tutti i generi;</text:p>
      <text:p text:style-name="P4"/>
      <text:p text:style-name="P4">● Inclusione e partecipazione;</text:p>
      <text:p text:style-name="P4"/>
      <text:p text:style-name="P4">● Formazione e cultura;</text:p>
      <text:p text:style-name="P4"/>
      <text:p text:style-name="P4">● Spazi, ambiente e territorio;</text:p>
      <text:p text:style-name="P4"/>
      <text:p text:style-name="P4">● Autonomia, welfare, benessere e salute.</text:p>
      <text:p text:style-name="P5"/>
      <text:p text:style-name="P6"/>
      <text:p text:style-name="P6">1. CONTESTO</text:p>
      <text:p text:style-name="P8">Max 3.000 battute</text:p>
      <text:p text:style-name="P1">Descrivere, in termini quali-quantitativi, il contesto territoriale sul quale si vuole intervenire, facendo emergere in particolare le opportunità legate all’area prescelta, le criticità e le problematiche della popolazione giovanile target sul quale il progetto si propone di intervenire.</text:p>
      <text:p text:style-name="P1">Illustrare con dati quantitativi e un’analisi qualitativa accurata il contesto dal quale si parte, propedeutico alle azioni del progetto, evidenziando con dati precisi sulla popolazione giovanile l’obiettivo che si intende raggiungere (ad es. quanti giovani sono presenti sul territorio, quale fascia d’età si intende raggiungere, che tipologia di giovani ci sono sul territorio, che caratteristiche hanno, come si intende raggiungerli, perché agire su un tema è meglio di un altro per questo contesto .. etc etc).</text:p>
      <text:p text:style-name="P6"/>
      <text:p text:style-name="P6">2. FINALITA’ E OBIETTIVI SPECIFICI</text:p>
      <text:p text:style-name="P8">Max 3.000 battute</text:p>
      <text:p text:style-name="P1">Descrivere le finalità generali del progetto e gli elementi di innovazione nell’attivazione dei giovani che si vogliono introdurre in relazione al contesto sopra descritto, indicando anche gli obiettivi specifici in termini di utilità delle azioni e valore aggiunto per il target di popolazione individuato. Nel dettaglio:</text:p>
      <text:p text:style-name="P1">a) l’intervento di protagonismo giovanile che si vuole sviluppare per il rilancio del territorio;</text:p>
      <text:p text:style-name="P1"><text:soft-page-break/>b) la tipologia di giovani che si intende coinvolgere in qualità di innovatori sociali;</text:p>
      <text:p text:style-name="P1">c) i benefici che potrebbero generarsi dallo sviluppo dell’intervento sul territorio;</text:p>
      <text:p text:style-name="P1">d) la tipologia di possibili fruitori, oltre ai giovani di cui al punto b), del servizio/attività oggetto della proposta.</text:p>
      <text:p text:style-name="P6"/>
      <text:p text:style-name="P1"><text:span text:style-name="T1">3. BREVE DESCRIZIONE DEI PARTNER </text:span><text:span text:style-name="T3">(</text:span><text:span text:style-name="T4">solo </text:span><text:span text:style-name="T5">in </text:span><text:span text:style-name="T3">caso di presentazione della proposta in ATS con altri soggetti)</text:span></text:p>
      <text:p text:style-name="P8">Max 2.000 battute per ogni partner</text:p>
      <text:p text:style-name="P1">Per ognuno dei partner, motivare il coinvolgimento nell’ambito dell’iniziativa progettuale proposta e descrivere sinteticamente le esperienze e le competenze acquisite nell’ambito delle aree di intervento del progetto.</text:p>
      <text:p text:style-name="P6"/>
      <text:p text:style-name="P6">4. LINEE DI AZIONE</text:p>
      <text:p text:style-name="P8">Max 2.000 battute per ogni linea di azione</text:p>
      <text:p text:style-name="P1">Descrivere le linee di azione di cui si compone il progetto, seguendo il seguente schema:</text:p>
      <text:p text:style-name="P1">- nome della linea di azione</text:p>
      <text:p text:style-name="P1">- descrizione sintetica della linea di azione e obiettivo/i specifico di riferimento (rispetto a quelli esplicitati al punto 4)</text:p>
      <text:p text:style-name="P1">- tipologia di soggetti beneficiari</text:p>
      <text:p text:style-name="P1">- fasi realizzative</text:p>
      <text:p text:style-name="P1">- eventuali connessioni funzionali con altre linee di azione</text:p>
      <text:p text:style-name="P1">- beni e attrezzature: indicare la tipologia e le caratteristiche dei beni necessari alla realizzazione delle attività</text:p>
      <text:p text:style-name="P1">- partner coinvolti nella realizzazione della linea di azione, con relativo dettaglio delle attività di loro diretta competenza</text:p>
      <text:p text:style-name="P1">- costo presunto della linea di azione</text:p>
      <text:p text:style-name="P6"/>
      <text:p text:style-name="P6">5. METODOLOGIA DI COINVOLGIMENTO E DI SVOLGIMENTO DEL PROCESSO DI PROGETTAZIONE PARTECIPATA</text:p>
      <text:p text:style-name="P8">Max 3.000 battute</text:p>
      <text:p text:style-name="P1">Indicare e descrivere le modalità con le quali verrà individuata e coinvolta la popolazione giovanile target, nonché la metodologia e la tempistica che verranno utilizzate nella gestione del percorso di progettazione partecipata.</text:p>
      <text:p text:style-name="P6"/>
      <text:p text:style-name="P6">6. MODELLO DI SOSTENIBILITA’ A MEDIO/LUNGO TERMINE DELL’INTERVENTO</text:p>
      <text:p text:style-name="P8">Max 3.000 battute</text:p>
      <text:p text:style-name="P1">Definire, con indicazione delle relative risorse e delle possibili fonti di finanziamento, un piano almeno biennale, oltre la conclusione del progetto, di mantenimento e sviluppo delle azioni avviate, con contestuale descrizione della tipologia di partner eventualmente impegnati nella gestione, del modello gestionale e del legame con eventuali altre programmazioni e finanziamenti in materia a livello regionale, nazionale e/o europeo</text:p>
      <text:p text:style-name="P6"/>
      <text:p text:style-name="P6">7. RISULTATI ATTESI</text:p>
      <text:p text:style-name="P8">Max 3.000 battute</text:p>
      <text:p text:style-name="P1">Descrivere i risultati che si prevede di raggiungere attraverso il progetto, fornendo indicatori quali-quantitativi, di processo e di risultato, rispetto agli obiettivi specifici definiti al precedente punto 4. Deve in ogni caso essere indicato:</text:p>
      <text:p text:style-name="P1">- il n° di giovani direttamente coinvolti per ognuna delle azioni previste;</text:p>
      <text:p text:style-name="P1">- il n° dei beneficiari indiretti delle azioni stesse.</text:p>
      <text:p text:style-name="P6"/>
      <text:p text:style-name="P6">8. ESPERIENZA MATURATA</text:p>
      <text:p text:style-name="P1">- Indicare sinteticamente esperienze maturata, in gestione diretta o partenariato, in ambito di ideazione e realizzazione di progettualità rivolte alle politiche giovanili nella fascia di età 16-35 oggetto dell’avviso.</text:p>
      <text:p text:style-name="P6"/>
      <text:p text:style-name="P1"><text:soft-page-break/><text:span text:style-name="T2">NOTA BENE: </text:span><text:span text:style-name="T1">Alla presente proposta progettuale deve essere allegato il piano economico finanziario</text:span></text:p>
      <text:p text:style-name="P8"/>
      <text:p text:style-name="P8"/>
      <text:p text:style-name="P8"/>
      <text:p text:style-name="P8">TIMBRO E FIRMA</text:p>
      <text:p text:style-name="P1">del legale rappresentant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59cm" fo:page-height="27.94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0-20T23:40:51.940000000</meta:creation-date>
    <meta:generator>LibreOffice/6.1.5.2$Windows_x86 LibreOffice_project/90f8dcf33c87b3705e78202e3df5142b201bd805</meta:generator>
    <dc:date>2021-01-13T19:40:25.723000000</dc:date>
    <meta:editing-duration>PT14M15S</meta:editing-duration>
    <meta:editing-cycles>5</meta:editing-cycles>
    <meta:document-statistic meta:table-count="0" meta:image-count="0" meta:object-count="0" meta:page-count="3" meta:paragraph-count="56" meta:word-count="726" meta:character-count="5017" meta:non-whitespace-character-count="4347"/>
  </office:meta>
</office:document-meta>
</file>