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paragraph-rsid="000ab57c"/>
    </style:style>
    <style:style style:name="T1" style:family="text">
      <style:text-properties officeooo:rsid="000ab57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/></text:p>
      <text:p text:style-name="P1"/>
      <text:p text:style-name="P1">SCUOLA SECONDARIA DI PRIMO GRADO F. LEONARDI. PIANO INTERVENTI</text:p>
      <text:p text:style-name="P1">EDILIZIA SCOLASTICA 2018-20. LAVORI DI ADEGUAMENTO</text:p>
      <text:p text:style-name="P1">SISMICO ED EFFICIENTAMENTO ENERGETICO. CUP: B33H19000420002. CIG:</text:p>
      <text:p text:style-name="P1">8776490CA7.</text:p>
      <text:p text:style-name="P1"/>
      <text:p text:style-name="P1"><text:span text:style-name="T1">Verbale del </text:span>Rup n. 1 del 22/06/2021, </text:p>
      <text:p text:style-name="P1"><text:span text:style-name="T1">Verbale </text:span>della Commissione giudicatrice n. 1 del 22/06/2021 relativo alle operazioni di gara, ed il <text:span text:style-name="T1">V</text:span>erbale n. 2 del Rup in merito all’esito della verifica dell’anomalia dell’offerta del 25/06/2021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it" fo:country="IT" style:letter-kerning="true" style:font-name-asian="N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11-06T13:42:42.020000000</meta:creation-date>
    <dc:date>2023-11-06T13:45:40.555000000</dc:date>
    <meta:editing-duration>PT2M58S</meta:editing-duration>
    <meta:editing-cycles>2</meta:editing-cycles>
    <meta:generator>LibreOffice/7.5.7.1$Windows_x86 LibreOffice_project/47eb0cf7efbacdee9b19ae25d6752381ede23126</meta:generator>
    <meta:document-statistic meta:table-count="0" meta:image-count="0" meta:object-count="0" meta:page-count="1" meta:paragraph-count="7" meta:word-count="59" meta:character-count="423" meta:non-whitespace-character-count="368"/>
  </office:meta>
</office:document-meta>
</file>