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2" svg:font-family="OpenSymbol" style:font-charset="x-symbol"/>
    <style:font-face style:name="OpenSymbol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1" svg:font-family="OpenSymbol, 'Arial Unicode MS'"/>
    <style:font-face style:name="Courier New" svg:font-family="'Courier New'" style:font-family-generic="modern"/>
    <style:font-face style:name="Courier New1" svg:font-family="'Courier New'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  <style:font-face style:name="Verdana" svg:font-family="Verdana" style:font-family-generic="roman" style:font-pitch="variable"/>
    <style:font-face style:name="Verdana-Italic" svg:font-family="Verdana-Italic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9" style:family="table" style:master-page-name="">
      <style:table-properties style:width="17.013cm" fo:margin-left="0cm" style:page-number="auto" table:align="left" style:writing-mode="lr-tb"/>
    </style:style>
    <style:style style:name="Tabella9.A" style:family="table-column">
      <style:table-column-properties style:column-width="1.588cm"/>
    </style:style>
    <style:style style:name="Tabella9.B" style:family="table-column">
      <style:table-column-properties style:column-width="11.8cm"/>
    </style:style>
    <style:style style:name="Tabella9.C" style:family="table-column">
      <style:table-column-properties style:column-width="1.799cm"/>
    </style:style>
    <style:style style:name="Tabella9.D" style:family="table-column">
      <style:table-column-properties style:column-width="1.826cm"/>
    </style:style>
    <style:style style:name="Tabella9.1" style:family="table-row">
      <style:table-row-properties style:min-row-height="0.702cm" fo:keep-together="auto"/>
    </style:style>
    <style:style style:name="Tabella9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9.B1" style:family="table-cell">
      <style:table-cell-properties style:vertical-align="top" fo:background-color="#dddddd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la9.D1" style:family="table-cell">
      <style:table-cell-properties style:vertical-align="top" fo:background-color="#ddddd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9.2" style:family="table-row">
      <style:table-row-properties fo:keep-together="auto"/>
    </style:style>
    <style:style style:name="Tabella9.B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9.C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9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9.3" style:family="table-row">
      <style:table-row-properties fo:keep-together="auto"/>
    </style:style>
    <style:style style:name="Tabella9.B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C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D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.4" style:family="table-row">
      <style:table-row-properties style:min-row-height="1.524cm" fo:keep-together="auto"/>
    </style:style>
    <style:style style:name="Tabella9.B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9.C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9.D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9.5" style:family="table-row">
      <style:table-row-properties style:min-row-height="1.118cm" fo:keep-together="auto"/>
    </style:style>
    <style:style style:name="Tabella9.B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C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D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.6" style:family="table-row">
      <style:table-row-properties style:min-row-height="0.871cm" fo:keep-together="auto"/>
    </style:style>
    <style:style style:name="Tabella9.B6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C6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D6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.B7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C7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D7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.B8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C8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D8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.B9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C9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D9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9.10" style:family="table-row">
      <style:table-row-properties style:min-row-height="6.398cm" fo:keep-together="auto"/>
    </style:style>
    <style:style style:name="Tabella9.B10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C10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9.D10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Text_20_body">
      <style:paragraph-properties fo:margin-top="0cm" fo:margin-bottom="0.212cm" loext:contextual-spacing="false" fo:text-align="center" style:justify-single-word="false" style:snap-to-layout-grid="false"/>
      <style:text-properties officeooo:paragraph-rsid="001319f3"/>
    </style:style>
    <style:style style:name="P2" style:family="paragraph" style:parent-style-name="Text_20_body">
      <style:paragraph-properties fo:margin-top="0cm" fo:margin-bottom="0.212cm" loext:contextual-spacing="false" fo:text-align="center" style:justify-single-word="false"/>
      <style:text-properties officeooo:paragraph-rsid="00163c91"/>
    </style:style>
    <style:style style:name="P3" style:family="paragraph" style:parent-style-name="Text_20_body">
      <style:paragraph-properties fo:margin-top="0cm" fo:margin-bottom="0.212cm" loext:contextual-spacing="false" fo:text-align="end" style:justify-single-word="false"/>
      <style:text-properties officeooo:paragraph-rsid="001319f3"/>
    </style:style>
    <style:style style:name="P4" style:family="paragraph" style:parent-style-name="Text_20_body">
      <style:paragraph-properties fo:margin-top="0cm" fo:margin-bottom="0.212cm" loext:contextual-spacing="false" fo:text-align="center" style:justify-single-word="false" style:snap-to-layout-grid="false"/>
      <style:text-properties style:font-name="Times New Roman" fo:font-size="11pt" fo:font-style="italic" fo:font-weight="bold" officeooo:paragraph-rsid="001319f3" style:font-size-asian="11pt" style:font-style-asian="italic" style:font-weight-asian="bold" style:font-name-complex="Times New Roman" style:font-size-complex="11pt" style:font-style-complex="italic"/>
    </style:style>
    <style:style style:name="P5" style:family="paragraph" style:parent-style-name="Text_20_body">
      <style:paragraph-properties fo:margin-top="0cm" fo:margin-bottom="0.212cm" loext:contextual-spacing="false" fo:text-align="center" style:justify-single-word="false"/>
      <style:text-properties style:font-name="Times New Roman" fo:font-size="11pt" fo:font-style="italic" fo:font-weight="bold" officeooo:paragraph-rsid="001319f3" style:font-size-asian="11pt" style:font-style-asian="italic" style:font-weight-asian="bold" style:font-name-complex="Times New Roman" style:font-size-complex="11pt" style:font-style-complex="italic"/>
    </style:style>
    <style:style style:name="P6" style:family="paragraph" style:parent-style-name="Text_20_body">
      <style:paragraph-properties fo:margin-top="0cm" fo:margin-bottom="0.212cm" loext:contextual-spacing="false" fo:text-align="end" style:justify-single-word="false"/>
      <style:text-properties style:font-name="Times New Roman" fo:font-size="11pt" officeooo:paragraph-rsid="001319f3" style:font-name-asian="Times New Roman" style:font-size-asian="11pt" style:font-name-complex="Times New Roman" style:font-size-complex="11pt" style:font-style-complex="italic"/>
    </style:style>
    <style:style style:name="P7" style:family="paragraph" style:parent-style-name="Text_20_body">
      <style:paragraph-properties fo:margin-top="0cm" fo:margin-bottom="0.212cm" loext:contextual-spacing="false" fo:text-align="justify" style:justify-single-word="false"/>
      <style:text-properties officeooo:paragraph-rsid="001319f3"/>
    </style:style>
    <style:style style:name="P8" style:family="paragraph" style:parent-style-name="Text_20_body">
      <style:paragraph-properties fo:margin-top="0.212cm" fo:margin-bottom="0.212cm" loext:contextual-spacing="false" fo:text-align="center" style:justify-single-word="false"/>
      <style:text-properties officeooo:paragraph-rsid="00163c91"/>
    </style:style>
    <style:style style:name="P9" style:family="paragraph" style:parent-style-name="Standard">
      <style:paragraph-properties fo:margin-top="0.212cm" fo:margin-bottom="0.212cm" loext:contextual-spacing="false" fo:line-height="100%" fo:text-align="start" style:justify-single-word="false" style:writing-mode="lr-tb"/>
      <style:text-properties officeooo:paragraph-rsid="001319f3"/>
    </style:style>
    <style:style style:name="P10" style:family="paragraph" style:parent-style-name="Text_20_body">
      <style:paragraph-properties fo:margin-left="0cm" fo:margin-right="0cm" fo:margin-top="0cm" fo:margin-bottom="0.212cm" loext:contextual-spacing="false" fo:text-align="center" style:justify-single-word="false" fo:text-indent="0cm" style:auto-text-indent="false"/>
      <style:text-properties style:font-name="Verdana1" fo:font-size="9pt" fo:font-weight="bold" officeooo:paragraph-rsid="001319f3" style:font-size-asian="9pt" style:font-weight-asian="bold" style:font-name-complex="Verdana1" style:font-size-complex="9pt"/>
    </style:style>
    <style:style style:name="P11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officeooo:paragraph-rsid="001319f3"/>
    </style:style>
    <style:style style:name="P12" style:family="paragraph" style:parent-style-name="Text_20_body">
      <style:paragraph-properties fo:margin-top="0cm" fo:margin-bottom="0cm" loext:contextual-spacing="false" fo:line-height="100%" fo:text-align="start" style:justify-single-word="false" style:writing-mode="lr-tb"/>
      <style:text-properties officeooo:paragraph-rsid="00174467"/>
    </style:style>
    <style:style style:name="P13" style:family="paragraph" style:parent-style-name="Standard">
      <style:paragraph-properties fo:margin-top="0cm" fo:margin-bottom="0cm" loext:contextual-spacing="false" fo:line-height="100%" fo:text-align="justify" style:justify-single-word="false" style:writing-mode="lr-tb"/>
      <style:text-properties officeooo:paragraph-rsid="001319f3"/>
    </style:style>
    <style:style style:name="P14" style:family="paragraph" style:parent-style-name="Standard">
      <style:paragraph-properties fo:margin-top="0cm" fo:margin-bottom="0cm" loext:contextual-spacing="false" fo:line-height="100%" fo:text-align="start" style:justify-single-word="false" style:writing-mode="lr-tb"/>
      <style:text-properties officeooo:paragraph-rsid="001319f3"/>
    </style:style>
    <style:style style:name="P15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officeooo:paragraph-rsid="001319f3"/>
    </style:style>
    <style:style style:name="P16" style:family="paragraph" style:parent-style-name="Standard">
      <style:paragraph-properties fo:margin-top="0cm" fo:margin-bottom="0cm" loext:contextual-spacing="false" fo:line-height="100%"/>
      <style:text-properties officeooo:paragraph-rsid="001319f3"/>
    </style:style>
    <style:style style:name="P17" style:family="paragraph" style:parent-style-name="Standard">
      <style:text-properties officeooo:paragraph-rsid="001319f3"/>
    </style:style>
    <style:style style:name="P18" style:family="paragraph" style:parent-style-name="Standard">
      <style:paragraph-properties fo:text-align="end" style:justify-single-word="false"/>
      <style:text-properties fo:font-weight="bold" officeooo:paragraph-rsid="0013cef8" style:font-weight-asian="bold" style:font-weight-complex="bold"/>
    </style:style>
    <style:style style:name="P19" style:family="paragraph" style:parent-style-name="Standard">
      <style:paragraph-properties fo:text-align="center" style:justify-single-word="false"/>
      <style:text-properties officeooo:paragraph-rsid="0013cef8"/>
    </style:style>
    <style:style style:name="P20" style:family="paragraph" style:parent-style-name="Standard">
      <style:paragraph-properties fo:text-align="end" style:justify-single-word="false"/>
      <style:text-properties fo:font-size="10pt" officeooo:paragraph-rsid="0013cef8" style:font-size-asian="10pt" style:font-size-complex="10pt"/>
    </style:style>
    <style:style style:name="P21" style:family="paragraph" style:parent-style-name="Standard">
      <style:paragraph-properties fo:text-align="center" style:justify-single-word="false"/>
      <style:text-properties fo:font-size="10pt" officeooo:paragraph-rsid="0013cef8" style:font-size-asian="10pt" style:font-size-complex="10pt"/>
    </style:style>
    <style:style style:name="P22" style:family="paragraph" style:parent-style-name="Standard">
      <style:paragraph-properties fo:text-align="end" style:justify-single-word="false"/>
      <style:text-properties fo:font-size="10pt" fo:font-weight="bold" officeooo:paragraph-rsid="0013cef8" style:font-size-asian="10pt" style:font-weight-asian="bold" style:font-size-complex="10pt" style:font-weight-complex="bold"/>
    </style:style>
    <style:style style:name="P23" style:family="paragraph" style:parent-style-name="Standard">
      <style:paragraph-properties fo:text-align="center" style:justify-single-word="false"/>
      <style:text-properties fo:font-size="10pt" fo:font-weight="bold" officeooo:paragraph-rsid="0013cef8" style:font-size-asian="10pt" style:font-weight-asian="bold" style:font-size-complex="10pt" style:font-weight-complex="bold"/>
    </style:style>
    <style:style style:name="P24" style:family="paragraph" style:parent-style-name="Standard">
      <style:paragraph-properties fo:text-align="justify" style:justify-single-word="false"/>
      <style:text-properties fo:font-size="10pt" fo:font-weight="bold" officeooo:paragraph-rsid="0013cef8" style:font-size-asian="10pt" style:font-weight-asian="bold" style:font-size-complex="10pt" style:font-weight-complex="bold"/>
    </style:style>
    <style:style style:name="P25" style:family="paragraph" style:parent-style-name="Standard">
      <style:paragraph-properties fo:text-align="center" style:justify-single-word="false"/>
      <style:text-properties fo:font-size="10pt" fo:font-weight="normal" officeooo:paragraph-rsid="0013cef8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text-align="center" style:justify-single-word="false"/>
      <style:text-properties fo:font-size="12pt" fo:font-weight="bold" officeooo:paragraph-rsid="0014cc5b" style:font-size-asian="12pt" style:font-weight-asian="bold" style:font-size-complex="12pt" style:font-weight-complex="bold"/>
    </style:style>
    <style:style style:name="P27" style:family="paragraph" style:parent-style-name="Standard">
      <style:paragraph-properties fo:text-align="start" style:justify-single-word="false"/>
      <style:text-properties fo:font-size="11pt" fo:font-weight="normal" officeooo:paragraph-rsid="0013cef8" style:font-size-asian="11pt" style:font-weight-asian="normal" style:font-size-complex="11pt" style:font-weight-complex="normal"/>
    </style:style>
    <style:style style:name="P28" style:family="paragraph" style:parent-style-name="Standard">
      <style:paragraph-properties fo:text-align="center" style:justify-single-word="false"/>
      <style:text-properties fo:font-size="11pt" fo:font-weight="normal" officeooo:paragraph-rsid="0013cef8" style:font-size-asian="11pt" style:font-weight-asian="normal" style:font-size-complex="11pt" style:font-weight-complex="normal"/>
    </style:style>
    <style:style style:name="P29" style:family="paragraph" style:parent-style-name="Standard">
      <style:text-properties style:font-name="Verdana" fo:font-size="9pt" officeooo:paragraph-rsid="001319f3" style:font-size-asian="9pt"/>
    </style:style>
    <style:style style:name="P30" style:family="paragraph" style:parent-style-name="Standard">
      <style:text-properties style:font-name="Verdana-Italic" fo:font-size="9pt" fo:font-style="italic" officeooo:paragraph-rsid="001319f3" style:font-size-asian="9pt" style:font-style-asian="italic"/>
    </style:style>
    <style:style style:name="P31" style:family="paragraph" style:parent-style-name="Standard">
      <style:paragraph-properties fo:line-height="150%" fo:text-align="start" style:justify-single-word="false"/>
      <style:text-properties style:font-name="TimesNewRomanPSMT" fo:font-size="11pt" style:font-size-asian="11pt"/>
    </style:style>
    <style:style style:name="P32" style:family="paragraph" style:parent-style-name="Standard">
      <style:paragraph-properties fo:text-align="start" style:justify-single-word="false"/>
      <style:text-properties style:font-name="ArialMT" fo:font-size="10pt" style:font-size-asian="10pt"/>
    </style:style>
    <style:style style:name="P33" style:family="paragraph" style:parent-style-name="Standard" style:list-style-name="L1">
      <style:paragraph-properties fo:text-align="start" style:justify-single-word="false"/>
      <style:text-properties fo:font-size="11pt" fo:font-weight="normal" officeooo:paragraph-rsid="0013cef8" style:font-size-asian="11pt" style:font-weight-asian="normal" style:font-size-complex="11pt" style:font-weight-complex="normal"/>
    </style:style>
    <style:style style:name="P34" style:family="paragraph" style:parent-style-name="Standard" style:list-style-name="L2">
      <style:paragraph-properties fo:text-align="start" style:justify-single-word="false"/>
      <style:text-properties fo:font-size="11pt" fo:font-weight="normal" officeooo:paragraph-rsid="0013cef8" style:font-size-asian="11pt" style:font-weight-asian="normal" style:font-size-complex="11pt" style:font-weight-complex="normal"/>
    </style:style>
    <style:style style:name="P35" style:family="paragraph" style:parent-style-name="Standard" style:list-style-name="L3">
      <style:paragraph-properties fo:text-align="start" style:justify-single-word="false"/>
      <style:text-properties fo:font-size="11pt" fo:font-weight="normal" officeooo:paragraph-rsid="0013cef8" style:font-size-asian="11pt" style:font-weight-asian="normal" style:font-size-complex="11pt" style:font-weight-complex="normal"/>
    </style:style>
    <style:style style:name="P36" style:family="paragraph" style:parent-style-name="Standard" style:list-style-name="L4">
      <style:paragraph-properties fo:text-align="start" style:justify-single-word="false"/>
      <style:text-properties fo:font-size="11pt" fo:font-weight="normal" officeooo:paragraph-rsid="0013cef8" style:font-size-asian="11pt" style:font-weight-asian="normal" style:font-size-complex="11pt" style:font-weight-complex="normal"/>
    </style:style>
    <style:style style:name="P37" style:family="paragraph" style:parent-style-name="Standard">
      <style:paragraph-properties fo:text-align="justify" style:justify-single-word="false"/>
      <style:text-properties fo:font-size="10pt" fo:font-weight="bold" officeooo:paragraph-rsid="00186840" style:font-size-asian="10pt" style:font-weight-asian="bold" style:font-size-complex="10pt" style:font-weight-complex="bold"/>
    </style:style>
    <style:style style:name="P38" style:family="paragraph" style:parent-style-name="Standard">
      <style:text-properties officeooo:paragraph-rsid="001ccb9a"/>
    </style:style>
    <style:style style:name="P39" style:family="paragraph" style:parent-style-name="Standard" style:list-style-name="L5">
      <style:paragraph-properties fo:margin-top="0cm" fo:margin-bottom="0cm" loext:contextual-spacing="false" fo:line-height="100%" fo:text-align="justify" style:justify-single-word="false" style:writing-mode="lr-tb"/>
      <style:text-properties officeooo:paragraph-rsid="001319f3"/>
    </style:style>
    <style:style style:name="P40" style:family="paragraph" style:parent-style-name="Standard" style:list-style-name="L6">
      <style:paragraph-properties fo:margin-top="0cm" fo:margin-bottom="0cm" loext:contextual-spacing="false" fo:line-height="100%" fo:text-align="justify" style:justify-single-word="false" style:writing-mode="lr-tb"/>
      <style:text-properties officeooo:paragraph-rsid="001319f3"/>
    </style:style>
    <style:style style:name="P41" style:family="paragraph" style:parent-style-name="Standard" style:list-style-name="L7">
      <style:paragraph-properties fo:margin-top="0cm" fo:margin-bottom="0cm" loext:contextual-spacing="false" fo:line-height="100%" fo:text-align="start" style:justify-single-word="false" style:writing-mode="lr-tb"/>
      <style:text-properties officeooo:paragraph-rsid="001319f3"/>
    </style:style>
    <style:style style:name="P42" style:family="paragraph" style:parent-style-name="Standard">
      <style:paragraph-properties fo:margin-top="0cm" fo:margin-bottom="0cm" loext:contextual-spacing="false" fo:line-height="100%" fo:text-align="justify" style:justify-single-word="false" style:writing-mode="lr-tb"/>
    </style:style>
    <style:style style:name="P43" style:family="paragraph" style:parent-style-name="Standard" style:list-style-name="WW8Num3">
      <style:paragraph-properties fo:margin-top="0cm" fo:margin-bottom="0cm" loext:contextual-spacing="false" fo:line-height="100%" fo:text-align="justify" style:justify-single-word="false" style:writing-mode="lr-tb"/>
    </style:style>
    <style:style style:name="P44" style:family="paragraph" style:parent-style-name="Standard" style:list-style-name="WW8Num3">
      <style:paragraph-properties fo:margin-top="0cm" fo:margin-bottom="0cm" loext:contextual-spacing="false" fo:line-height="100%" fo:text-align="justify" style:justify-single-word="false" style:writing-mode="lr-tb"/>
      <style:text-properties officeooo:paragraph-rsid="001ccb9a"/>
    </style:style>
    <style:style style:name="P45" style:family="paragraph" style:parent-style-name="Standard" style:list-style-name="WW8Num5">
      <style:paragraph-properties fo:margin-top="0cm" fo:margin-bottom="0cm" loext:contextual-spacing="false" fo:line-height="100%" fo:text-align="justify" style:justify-single-word="false" style:writing-mode="lr-tb"/>
    </style:style>
    <style:style style:name="P46" style:family="paragraph" style:parent-style-name="Standard" style:list-style-name="WW8Num5">
      <style:paragraph-properties fo:margin-top="0cm" fo:margin-bottom="0cm" loext:contextual-spacing="false" fo:line-height="100%" fo:text-align="justify" style:justify-single-word="false" style:writing-mode="lr-tb"/>
      <style:text-properties officeooo:paragraph-rsid="001ccb9a"/>
    </style:style>
    <style:style style:name="P47" style:family="paragraph" style:parent-style-name="Standard">
      <style:paragraph-properties fo:margin-top="0cm" fo:margin-bottom="0cm" loext:contextual-spacing="false" fo:line-height="100%" fo:text-align="justify" style:justify-single-word="false" style:writing-mode="lr-tb"/>
      <style:text-properties officeooo:paragraph-rsid="001ccb9a"/>
    </style:style>
    <style:style style:name="P48" style:family="paragraph" style:parent-style-name="Standard">
      <style:paragraph-properties fo:margin-top="0cm" fo:margin-bottom="0cm" loext:contextual-spacing="false" fo:line-height="100%" fo:text-align="start" style:justify-single-word="false" style:writing-mode="lr-tb"/>
    </style:style>
    <style:style style:name="P49" style:family="paragraph" style:parent-style-name="Standard" style:list-style-name="WW8Num4">
      <style:paragraph-properties fo:margin-top="0cm" fo:margin-bottom="0cm" loext:contextual-spacing="false" fo:line-height="100%" fo:text-align="start" style:justify-single-word="false" style:writing-mode="lr-tb"/>
    </style:style>
    <style:style style:name="P50" style:family="paragraph" style:parent-style-name="Standard" style:list-style-name="WW8Num4">
      <style:paragraph-properties fo:margin-top="0cm" fo:margin-bottom="0cm" loext:contextual-spacing="false" fo:line-height="100%" fo:text-align="start" style:justify-single-word="false" style:writing-mode="lr-tb"/>
      <style:text-properties officeooo:paragraph-rsid="001ccb9a"/>
    </style:style>
    <style:style style:name="P51" style:family="paragraph" style:parent-style-name="Standard">
      <style:paragraph-properties fo:margin-top="0cm" fo:margin-bottom="0cm" loext:contextual-spacing="false" fo:line-height="100%" fo:text-align="start" style:justify-single-word="false" style:writing-mode="lr-tb"/>
      <style:text-properties officeooo:paragraph-rsid="001ccb9a"/>
    </style:style>
    <style:style style:name="P52" style:family="paragraph" style:parent-style-name="Standard">
      <style:paragraph-properties fo:margin-top="0cm" fo:margin-bottom="0cm" loext:contextual-spacing="false"/>
    </style:style>
    <style:style style:name="P53" style:family="paragraph" style:parent-style-name="Standard">
      <style:paragraph-properties fo:margin-top="0cm" fo:margin-bottom="0cm" loext:contextual-spacing="false" fo:line-height="100%"/>
    </style:style>
    <style:style style:name="P54" style:family="paragraph" style:parent-style-name="Standard">
      <style:paragraph-properties fo:margin-top="0cm" fo:margin-bottom="0cm" loext:contextual-spacing="false" fo:line-height="100%" fo:text-align="justify" style:justify-single-word="false"/>
    </style:style>
    <style:style style:name="P55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officeooo:paragraph-rsid="001ccb9a"/>
    </style:style>
    <style:style style:name="P56" style:family="paragraph" style:parent-style-name="Standard">
      <style:paragraph-properties fo:margin-top="0cm" fo:margin-bottom="0cm" loext:contextual-spacing="false" fo:line-height="100%"/>
      <style:text-properties officeooo:paragraph-rsid="001ccb9a"/>
    </style:style>
    <style:style style:name="P57" style:family="paragraph" style:parent-style-name="Standard">
      <style:paragraph-properties fo:margin-top="0cm" fo:margin-bottom="0cm" loext:contextual-spacing="false"/>
      <style:text-properties officeooo:paragraph-rsid="001ccb9a"/>
    </style:style>
    <style:style style:name="P58" style:family="paragraph" style:parent-style-name="Standard">
      <style:paragraph-properties fo:margin-top="0.199cm" fo:margin-bottom="0.199cm" loext:contextual-spacing="false" fo:text-align="justify" style:justify-single-word="false"/>
      <style:text-properties fo:color="#3465a4" fo:font-size="10pt" fo:font-weight="normal" officeooo:paragraph-rsid="0014cc5b" style:font-size-asian="10pt" style:font-weight-asian="normal" style:font-size-complex="10pt" style:font-weight-complex="normal"/>
    </style:style>
    <style:style style:name="P59" style:family="paragraph" style:parent-style-name="Standard">
      <style:paragraph-properties fo:margin-top="0.212cm" fo:margin-bottom="0.212cm" loext:contextual-spacing="false" fo:line-height="100%" fo:text-align="start" style:justify-single-word="false" style:writing-mode="lr-tb"/>
    </style:style>
    <style:style style:name="P60" style:family="paragraph" style:parent-style-name="Standard">
      <style:paragraph-properties fo:margin-top="0.212cm" fo:margin-bottom="0.212cm" loext:contextual-spacing="false" fo:line-height="100%" fo:text-align="start" style:justify-single-word="false" style:writing-mode="lr-tb"/>
      <style:text-properties officeooo:paragraph-rsid="001ccb9a"/>
    </style:style>
    <style:style style:name="P61" style:family="paragraph" style:parent-style-name="Standard">
      <style:paragraph-properties fo:margin-top="0cm" fo:margin-bottom="0.353cm" loext:contextual-spacing="false" fo:text-align="end" style:justify-single-word="false" style:writing-mode="lr-tb"/>
      <style:text-properties officeooo:paragraph-rsid="001ccb9a"/>
    </style:style>
    <style:style style:name="P62" style:family="paragraph" style:parent-style-name="Standard">
      <loext:graphic-properties draw:fill="none"/>
      <style:paragraph-properties fo:margin-left="0cm" fo:margin-right="0cm" fo:margin-top="0cm" fo:margin-bottom="0.353cm" loext:contextual-spacing="false" fo:text-align="start" style:justify-single-word="false" fo:text-indent="0cm" style:auto-text-indent="false" fo:background-color="transparent" style:writing-mode="lr-tb"/>
      <style:text-properties officeooo:paragraph-rsid="001d3c9c"/>
    </style:style>
    <style:style style:name="P63" style:family="paragraph" style:parent-style-name="Text_20_body">
      <style:paragraph-properties fo:margin-top="0cm" fo:margin-bottom="0.212cm" loext:contextual-spacing="false" fo:text-align="center" style:justify-single-word="false"/>
      <style:text-properties officeooo:paragraph-rsid="00163c91"/>
    </style:style>
    <style:style style:name="P64" style:family="paragraph" style:parent-style-name="Text_20_body">
      <style:paragraph-properties fo:margin-top="0cm" fo:margin-bottom="0.212cm" loext:contextual-spacing="false" fo:text-align="center" style:justify-single-word="false"/>
      <style:text-properties style:font-name="Times New Roman" fo:font-size="11pt" fo:font-style="italic" fo:font-weight="bold" style:font-size-asian="11pt" style:font-style-asian="italic" style:font-weight-asian="bold" style:font-name-complex="Times New Roman" style:font-size-complex="11pt" style:font-style-complex="italic"/>
    </style:style>
    <style:style style:name="P65" style:family="paragraph" style:parent-style-name="Text_20_body">
      <style:paragraph-properties fo:margin-top="0cm" fo:margin-bottom="0.212cm" loext:contextual-spacing="false" fo:text-align="center" style:justify-single-word="false" style:snap-to-layout-grid="false"/>
      <style:text-properties style:font-name="Times New Roman" fo:font-size="11pt" fo:font-style="italic" fo:font-weight="bold" style:font-size-asian="11pt" style:font-style-asian="italic" style:font-weight-asian="bold" style:font-name-complex="Times New Roman" style:font-size-complex="11pt" style:font-style-complex="italic"/>
    </style:style>
    <style:style style:name="P66" style:family="paragraph" style:parent-style-name="Text_20_body">
      <style:paragraph-properties fo:margin-top="0cm" fo:margin-bottom="0.212cm" loext:contextual-spacing="false" fo:text-align="center" style:justify-single-word="false" style:snap-to-layout-grid="false"/>
      <style:text-properties style:font-name="Times New Roman" fo:font-size="11pt" fo:font-style="italic" fo:font-weight="bold" officeooo:paragraph-rsid="001ccb9a" style:font-size-asian="11pt" style:font-style-asian="italic" style:font-weight-asian="bold" style:font-name-complex="Times New Roman" style:font-size-complex="11pt" style:font-style-complex="italic"/>
    </style:style>
    <style:style style:name="P67" style:family="paragraph" style:parent-style-name="Text_20_body">
      <style:paragraph-properties fo:margin-top="0cm" fo:margin-bottom="0.212cm" loext:contextual-spacing="false" fo:text-align="center" style:justify-single-word="false"/>
      <style:text-properties style:font-name="Times New Roman" fo:font-size="11pt" fo:font-style="italic" fo:font-weight="bold" officeooo:paragraph-rsid="001ccb9a" style:font-size-asian="11pt" style:font-style-asian="italic" style:font-weight-asian="bold" style:font-name-complex="Times New Roman" style:font-size-complex="11pt" style:font-style-complex="italic"/>
    </style:style>
    <style:style style:name="P68" style:family="paragraph" style:parent-style-name="Text_20_body">
      <style:paragraph-properties fo:margin-top="0cm" fo:margin-bottom="0.212cm" loext:contextual-spacing="false" fo:text-align="justify" style:justify-single-word="false"/>
      <style:text-properties officeooo:paragraph-rsid="001d3c9c"/>
    </style:style>
    <style:style style:name="P69" style:family="paragraph" style:parent-style-name="Text_20_body">
      <style:paragraph-properties fo:margin-top="0cm" fo:margin-bottom="0cm" loext:contextual-spacing="false" fo:line-height="100%" fo:text-align="justify" style:justify-single-word="false"/>
    </style:style>
    <style:style style:name="P70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officeooo:paragraph-rsid="001ccb9a"/>
    </style:style>
    <style:style style:name="P71" style:family="paragraph" style:parent-style-name="Text_20_body">
      <style:paragraph-properties fo:margin-top="0cm" fo:margin-bottom="0cm" loext:contextual-spacing="false" fo:line-height="100%" fo:text-align="start" style:justify-single-word="false" style:writing-mode="lr-tb"/>
    </style:style>
    <style:style style:name="P72" style:family="paragraph" style:parent-style-name="Text_20_body">
      <style:paragraph-properties fo:margin-top="0cm" fo:margin-bottom="0cm" loext:contextual-spacing="false" fo:line-height="100%" fo:text-align="start" style:justify-single-word="false" style:writing-mode="lr-tb"/>
      <style:text-properties officeooo:paragraph-rsid="001ccb9a"/>
    </style:style>
    <style:style style:name="P73" style:family="paragraph" style:parent-style-name="Text_20_body">
      <style:paragraph-properties fo:margin-top="0cm" fo:margin-bottom="0cm" loext:contextual-spacing="false" fo:line-height="100%" fo:text-align="start" style:justify-single-word="false" style:writing-mode="lr-tb"/>
      <style:text-properties officeooo:paragraph-rsid="001d3c9c"/>
    </style:style>
    <style:style style:name="P74" style:family="paragraph" style:parent-style-name="Text_20_body">
      <style:paragraph-properties fo:margin-top="0.212cm" fo:margin-bottom="0.212cm" loext:contextual-spacing="false" fo:text-align="center" style:justify-single-word="false"/>
      <style:text-properties officeooo:paragraph-rsid="00163c91"/>
    </style:style>
    <style:style style:name="T1" style:family="text">
      <style:text-properties style:font-name="Times New Roman" fo:font-size="11pt" fo:font-style="italic" style:text-underline-style="solid" style:text-underline-width="auto" style:text-underline-color="font-color" fo:font-weight="bold" style:font-size-asian="11pt" style:font-style-asian="italic" style:font-weight-asian="bold" style:font-name-complex="Times New Roman" style:font-size-complex="11pt" style:font-style-complex="italic" style:font-weight-complex="bold"/>
    </style:style>
    <style:style style:name="T2" style:family="text">
      <style:text-properties style:font-name="Times New Roman" fo:font-size="11pt" fo:font-style="italic" style:text-underline-style="solid" style:text-underline-width="auto" style:text-underline-color="font-color" fo:font-weight="bold" officeooo:rsid="00186840" style:font-size-asian="11pt" style:font-style-asian="italic" style:font-weight-asian="bold" style:font-name-complex="Times New Roman" style:font-size-complex="11pt" style:font-style-complex="italic" style:font-weight-complex="bold"/>
    </style:style>
    <style:style style:name="T3" style:family="text">
      <style:text-properties style:font-name="Times New Roman" fo:font-size="11pt" fo:font-style="normal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4" style:family="text">
      <style:text-properties style:font-name="Times New Roman" fo:font-size="11pt" fo:font-style="normal" style:font-size-asian="11pt" style:font-style-asian="normal" style:font-name-complex="Times New Roman" style:font-size-complex="11pt" style:font-style-complex="normal"/>
    </style:style>
    <style:style style:name="T5" style:family="text">
      <style:text-properties style:font-name="Times New Roman" fo:font-size="11pt" fo:font-style="normal" officeooo:rsid="00186840" style:font-size-asian="11pt" style:font-style-asian="normal" style:font-name-complex="Times New Roman" style:font-size-complex="11pt" style:font-style-complex="normal"/>
    </style:style>
    <style:style style:name="T6" style:family="text">
      <style:text-properties style:font-name="Times New Roman" fo:font-size="10pt" fo:font-style="normal" fo:font-weight="bold" style:font-size-asian="10pt" style:font-style-asian="normal" style:font-weight-asian="bold" style:font-name-complex="Times New Roman" style:font-size-complex="10pt" style:font-style-complex="normal"/>
    </style:style>
    <style:style style:name="T7" style:family="text">
      <style:text-properties style:font-name="Times New Roman" fo:font-size="10pt" fo:font-style="normal" style:font-size-asian="10pt" style:font-style-asian="normal" style:font-name-complex="Times New Roman" style:font-size-complex="10pt" style:font-style-complex="normal"/>
    </style:style>
    <style:style style:name="T8" style:family="text">
      <style:text-properties style:font-name="Times New Roman" fo:font-size="12pt" fo:font-style="normal" fo:font-weight="bold" officeooo:rsid="001ab713" fo:background-color="transparent" loext:char-shading-value="0" style:font-size-asian="12pt" style:font-style-asian="normal" style:font-weight-asian="bold" style:font-name-complex="Times New Roman" style:font-size-complex="12pt" style:font-style-complex="normal"/>
    </style:style>
    <style:style style:name="T9" style:family="text">
      <style:text-properties style:font-name="Times New Roman" fo:font-size="12pt" fo:font-style="normal" fo:font-weight="bold" officeooo:rsid="001319f3" fo:background-color="transparent" loext:char-shading-value="0" style:font-size-asian="12pt" style:font-style-asian="normal" style:font-weight-asian="bold" style:font-name-complex="Times New Roman" style:font-size-complex="12pt" style:font-style-complex="normal"/>
    </style:style>
    <style:style style:name="T10" style:family="text">
      <style:text-properties style:font-name="Times New Roman" fo:font-size="12pt" fo:font-style="normal" fo:font-weight="bold" officeooo:rsid="001d3c9c" fo:background-color="transparent" loext:char-shading-value="0" style:font-size-asian="12pt" style:font-style-asian="normal" style:font-weight-asian="bold" style:font-name-complex="Times New Roman" style:font-size-complex="12pt" style:font-style-complex="normal"/>
    </style:style>
    <style:style style:name="T11" style:family="text">
      <style:text-properties style:font-name="Times New Roman" fo:font-size="12pt" fo:font-style="normal" fo:font-weight="bold" officeooo:rsid="001ab713" fo:background-color="transparent" loext:char-shading-value="0" style:font-name-asian="Times New Roman" style:font-size-asian="12pt" style:font-style-asian="normal" style:font-weight-asian="bold" style:font-name-complex="Times New Roman" style:font-size-complex="12pt" style:font-style-complex="normal"/>
    </style:style>
    <style:style style:name="T12" style:family="text">
      <style:text-properties style:font-name="Times New Roman" fo:font-size="18pt" fo:font-style="normal" fo:font-weight="bold" officeooo:rsid="001ab713" fo:background-color="transparent" loext:char-shading-value="0" style:font-size-asian="18pt" style:font-style-asian="normal" style:font-weight-asian="bold" style:font-name-complex="Times New Roman" style:font-size-complex="18pt" style:font-style-complex="normal"/>
    </style:style>
    <style:style style:name="T13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text-emphasize="none"/>
    </style:style>
    <style:style style:name="T14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4e602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text-emphasize="none"/>
    </style:style>
    <style:style style:name="T15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85265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text-emphasize="none"/>
    </style:style>
    <style:style style:name="T16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17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91a88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18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4e602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19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ab713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20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75e44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21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85265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22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74467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23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ccb9a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24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name-asian="Calibri1" style:font-size-asian="10pt" style:language-asian="zh" style:country-asian="CN" style:font-style-asian="normal" style:font-weight-asian="bold" style:font-name-complex="Times New Roman" style:font-size-complex="10pt" style:font-weight-complex="bold" style:text-emphasize="none"/>
    </style:style>
    <style:style style:name="T25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fo:background-color="transparent" loext:char-shading-value="0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26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officeooo:rsid="0014e602" fo:background-color="transparent" loext:char-shading-value="0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27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fo:background-color="transparent" loext:char-shading-value="0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text-emphasize="none"/>
    </style:style>
    <style:style style:name="T28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name-asian="Times New Roman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 style:text-emphasize="none"/>
    </style:style>
    <style:style style:name="T29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text-emphasize="none"/>
    </style:style>
    <style:style style:name="T30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officeooo:rsid="0014e602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text-emphasize="none"/>
    </style:style>
    <style:style style:name="T31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officeooo:rsid="0016ae12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text-emphasize="none"/>
    </style:style>
    <style:style style:name="T32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officeooo:rsid="00185265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text-emphasize="none"/>
    </style:style>
    <style:style style:name="T33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font-weight-complex="bold" style:text-emphasize="none"/>
    </style:style>
    <style:style style:name="T34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officeooo:rsid="0014e602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font-weight-complex="normal" style:text-emphasize="none"/>
    </style:style>
    <style:style style:name="T35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name-asian="Calibri1" style:font-size-asian="10pt" style:language-asian="zh" style:country-asian="CN" style:font-style-asian="normal" style:font-weight-asian="normal" style:font-name-complex="Times New Roman" style:font-size-complex="10pt" style:text-emphasize="none"/>
    </style:style>
    <style:style style:name="T36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fo:background-color="transparent" loext:char-shading-value="0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text-emphasize="none"/>
    </style:style>
    <style:style style:name="T37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fo:background-color="transparent" loext:char-shading-value="0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font-weight-complex="bold" style:text-emphasize="none"/>
    </style:style>
    <style:style style:name="T38" style:family="text"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officeooo:rsid="0014e602" fo:background-color="transparent" loext:char-shading-value="0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font-weight-complex="bold" style:text-emphasize="none"/>
    </style:style>
    <style:style style:name="T39" style:family="text"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fo:background-color="transparent" loext:char-shading-value="0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font-weight-complex="bold" style:text-emphasize="none"/>
    </style:style>
    <style:style style:name="T40" style:family="text"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name-asian="Calibri1" style:font-size-asian="10pt" style:language-asian="zh" style:country-asian="CN" style:font-style-asian="normal" style:font-weight-asian="bold" style:font-name-complex="Calibri" style:font-size-complex="10pt" style:font-style-complex="normal" style:font-weight-complex="bold" style:text-emphasize="none"/>
    </style:style>
    <style:style style:name="T41" style:family="text">
      <style:text-properties style:use-window-font-color="true" style:font-name="Times New Roman" fo:font-size="10pt" fo:font-style="normal" fo:font-weight="bold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/>
    </style:style>
    <style:style style:name="T42" style:family="text">
      <style:text-properties style:use-window-font-color="true" style:font-name="Times New Roman" fo:font-size="10pt" fo:font-style="normal" fo:font-weight="bold" officeooo:rsid="001ab713" style:font-name-asian="Calibri1" style:font-size-asian="10pt" style:language-asian="zh" style:country-asian="CN" style:font-style-asian="normal" style:font-weight-asian="bold" style:font-name-complex="Times New Roman" style:font-size-complex="10pt" style:font-style-complex="normal" style:font-weight-complex="bold"/>
    </style:style>
    <style:style style:name="T43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44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5" style:family="text">
      <style:text-properties fo:font-size="12pt" style:font-size-asian="12pt" style:font-size-complex="12pt"/>
    </style:style>
    <style:style style:name="T46" style:family="text">
      <style:text-properties officeooo:rsid="0013cef8"/>
    </style:style>
    <style:style style:name="T47" style:family="text">
      <style:text-properties fo:font-weight="bold" style:font-weight-asian="bold" style:font-weight-complex="bold"/>
    </style:style>
    <style:style style:name="T48" style:family="text">
      <style:text-properties officeooo:rsid="0014cc5b"/>
    </style:style>
    <style:style style:name="T49" style:family="text">
      <style:text-properties fo:color="#000080" style:font-name="Times New Roman" fo:font-size="11pt" fo:language="it" fo:country="IT" fo:font-style="normal" style:letter-kerning="true" style:font-name-asian="Times New Roman" style:font-size-asian="11pt" style:language-asian="zh" style:country-asian="CN" style:font-style-asian="normal" style:font-name-complex="Times New Roman" style:font-size-complex="11pt" style:language-complex="ar" style:country-complex="SA" style:font-style-complex="normal"/>
    </style:style>
    <style:style style:name="T50" style:family="text">
      <style:text-properties officeooo:rsid="001bef04"/>
    </style:style>
    <style:style style:name="T51" style:family="text">
      <style:text-properties fo:color="#000000" style:font-name="Times New Roman" fo:font-size="11pt" fo:font-style="normal" fo:font-weight="bold" style:font-name-asian="Calibri1" style:font-size-asian="11pt" style:language-asian="zh" style:country-asian="CN" style:font-style-asian="normal" style:font-weight-asian="bold" style:font-name-complex="Times New Roman" style:font-size-complex="11pt" style:font-style-complex="normal" style:font-weight-complex="bold"/>
    </style:style>
    <style:style style:name="T52" style:family="text"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font-weight-complex="bold" style:text-emphasize="none"/>
    </style:style>
    <style:style style:name="T53" style:family="text"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name-asian="Calibri1" style:font-size-asian="10pt" style:language-asian="zh" style:country-asian="CN" style:font-style-asian="normal" style:font-weight-asian="normal" style:font-name-complex="Times New Roman" style:font-size-complex="10pt" style:font-style-complex="normal" style:text-emphasize="none"/>
    </style:style>
    <style:style style:name="T54" style:family="text">
      <style:text-properties officeooo:rsid="001ccb9a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Corpo_20_del_20_testo_20_Carattere1"><text:span text:style-name="T4">ALLEGATO </text:span></text:span><text:span text:style-name="Corpo_20_del_20_testo_20_Carattere1"><text:span text:style-name="T5">D</text:span></text:span><text:span text:style-name="Corpo_20_del_20_testo_20_Carattere1"><text:span text:style-name="T4"> AL</text:span></text:span><text:span text:style-name="Corpo_20_del_20_testo_20_Carattere1"><text:span text:style-name="T5">LA LETTERA DI INVITO</text:span></text:span></text:p>
      <text:p text:style-name="P18"><text:span text:style-name="Corpo_20_del_20_testo_20_Carattere1"><text:span text:style-name="T4"/></text:span></text:p>
      <text:p text:style-name="P19"><text:span text:style-name="Corpo_20_del_20_testo_20_Carattere1"><text:span text:style-name="T1">(N.B.: In caso di raggruppamento temporaneo di concorrenti o consorzio ordinario di concorrenti o aggregazione di imprese di rete o GEIE, non ancora costituiti, il presente modello deve essere sottoscritto dai </text:span></text:span><text:span text:style-name="Corpo_20_del_20_testo_20_Carattere1"><text:span text:style-name="T2">legali </text:span></text:span><text:span text:style-name="Corpo_20_del_20_testo_20_Carattere1"><text:span text:style-name="T1">rappresentanti di ciascun soggetto </text:span></text:span><text:span text:style-name="Corpo_20_del_20_testo_20_Carattere1"><text:span text:style-name="T2">costituenti il </text:span></text:span><text:span text:style-name="Corpo_20_del_20_testo_20_Carattere1"><text:span text:style-name="T1"><text:s/>RTI/consorzio/aggregazione di imprese/GEIE)</text:span></text:span><text:span text:style-name="T43"> </text:span></text:p>
      <text:p text:style-name="P17"/>
      <text:p text:style-name="P17"/>
      <text:p text:style-name="P23"><text:span text:style-name="T45">MODELLO PER PRESENTAZIONE OFFERTA TECNICA</text:span> </text:p>
      <text:p text:style-name="P21"/>
      <text:p text:style-name="P21"/>
      <text:p text:style-name="P22">CENTRALE DI COMMITTENZA </text:p>
      <text:p text:style-name="P22">“VALLE SPOLETANA E VALNERINA” </text:p>
      <text:p text:style-name="P20"/>
      <text:p text:style-name="P20"/>
      <text:p text:style-name="P22">COMUNE DI SPOLETO </text:p>
      <text:p text:style-name="P22">Piazza del Comune, 1 </text:p>
      <text:p text:style-name="P22">SPOLETO – PG </text:p>
      <text:p text:style-name="P22"/>
      <text:p text:style-name="P37">PROCEDURA <text:span text:style-name="T46">NEGOZIATA</text:span> PER L’AFFIDAMENTO DEI LAVORI INERENTI IL PROGETTO <text:span text:style-name="T46">DI ADEGUAMENTO SISMICO ED EFFICIENTAMENTO ENERGETICO DELLA SCUOLA SECONDARIA DI PRIMO GRADO “F. LEONARDI</text:span>“ - <text:span text:style-name="Car._20_predefinito_20_paragrafo"><text:span text:style-name="T49">CUP B33H19000020001 - CIG 8776490CA7 </text:span></text:span></text:p>
      <text:p text:style-name="P24"/>
      <text:p text:style-name="P27">Il sottoscritto/a___________________________________________________________________ </text:p>
      <text:p text:style-name="P27">nato/a ____________________________ il __________________ </text:p>
      <text:p text:style-name="P27">in qualità di (carica sociale, es. legale rappresentante) _______________________________________</text:p>
      <text:p text:style-name="P27"><text:s/>dell’impresa _____________________________________________________ </text:p>
      <text:p text:style-name="P27"/>
      <text:p text:style-name="P27">IN QUALITA’ DI </text:p>
      <text:p text:style-name="P27"><text:s text:c="3"/>□ Concorrente singolo </text:p>
      <text:p text:style-name="P27">oppure </text:p>
      <text:p text:style-name="P27"><text:s text:c="3"/>□ CAPOGRUPPO MANDATARIO </text:p>
      <text:p text:style-name="P27">di un <text:span text:style-name="T47">Associazione temporanea di imprese</text:span> formato dalle seguenti imprese: </text:p>
      <text:list xml:id="list3829621522" text:style-name="L1">
        <text:list-item>
          <text:p text:style-name="P33">capogruppo _________________________________________________________________ </text:p>
        </text:list-item>
        <text:list-item>
          <text:p text:style-name="P33">mandante ___________________________________________________________________ </text:p>
        </text:list-item>
        <text:list-item>
          <text:p text:style-name="P33">mandante ___________________________________________________________________ </text:p>
        </text:list-item>
        <text:list-item>
          <text:p text:style-name="P33">mandante ___________________________________________________________________ </text:p>
        </text:list-item>
      </text:list>
      <text:p text:style-name="P27">□ Capofila di un <text:span text:style-name="T47">consorzio ordinario</text:span> unitamente alle seguenti imprese: </text:p>
      <text:list xml:id="list238035645" text:style-name="L2">
        <text:list-item>
          <text:p text:style-name="P34">consorziata __________________________________________________________</text:p>
        </text:list-item>
      </text:list>
      <text:p text:style-name="P28">(ragione sociale, codice fiscale, sede) </text:p>
      <text:list xml:id="list2721850600" text:style-name="L3">
        <text:list-item>
          <text:p text:style-name="P35">consorziata __________________________________________________________</text:p>
        </text:list-item>
      </text:list>
      <text:p text:style-name="P28"><text:s/>(ragione sociale, codice fiscale, sede) </text:p>
      <text:list xml:id="list1873892825" text:style-name="L4">
        <text:list-item>
          <text:p text:style-name="P36">consorziata __________________________________________________________ </text:p>
        </text:list-item>
      </text:list>
      <text:p text:style-name="P25"/>
      <text:p text:style-name="P25"/>
      <text:p text:style-name="P26"><text:span text:style-name="T48">O</text:span>FFRE/NO le seguenti migliorie </text:p>
      <text:p text:style-name="P26"/>
      <text:p text:style-name="P58"><text:span text:style-name="T47">N.B.</text:span> <text:span text:style-name="T50">PER CIASCUN CRITERIO, </text:span>APPORRE UNA <text:span text:style-name="T47">X </text:span>SULLA CASELLA <text:span text:style-name="T47">“SI”</text:span> SE IL CONCORRENTE <text:span text:style-name="T44">OFFRE</text:span> LA RELATIVA MIGLIORIA APPORRE UNA<text:span text:style-name="T47"> X</text:span> SULLA CASELLA <text:span text:style-name="T47">“NO”</text:span> SE IL CONCORRENTE <text:span text:style-name="T44">NON OFFRE</text:span> LA RELATIVA MIGLIORIA </text:p>
      <text:p text:style-name="P17"/>
      <table:table table:name="Tabella9" table:style-name="Tabella9">
        <table:table-column table:style-name="Tabella9.A"/>
        <table:table-column table:style-name="Tabella9.B"/>
        <table:table-column table:style-name="Tabella9.C"/>
        <table:table-column table:style-name="Tabella9.D"/>
        <table:table-row table:style-name="Tabella9.1">
          <table:table-cell table:style-name="Tabella9.A1" table:number-rows-spanned="10" office:value-type="string">
            <text:p text:style-name="P10">A</text:p>
          </table:table-cell>
          <table:table-cell table:style-name="Tabella9.B1" office:value-type="string">
            <text:p text:style-name="P65"/>
            <text:p text:style-name="P64">CRITERIO SUB CRITERI </text:p>
          </table:table-cell>
          <table:table-cell table:style-name="Tabella9.B1" office:value-type="string">
            <text:p text:style-name="P8"><text:span text:style-name="Corpo_20_del_20_testo_20_Carattere1"><text:span text:style-name="T11">SI</text:span></text:span></text:p>
          </table:table-cell>
          <table:table-cell table:style-name="Tabella9.D1" office:value-type="string">
            <text:p text:style-name="P2"><text:span text:style-name="Corpo_20_del_20_testo_20_Carattere1"><text:span text:style-name="T9">NO</text:span></text:span></text:p>
          </table:table-cell>
        </table:table-row>
        <table:table-row table:style-name="Tabella9.2">
          <table:covered-table-cell/>
          <table:table-cell table:style-name="Tabella9.B4" office:value-type="string">
            <text:p text:style-name="P52"><text:span text:style-name="Corpo_20_del_20_testo_20_Carattere1"><text:span text:style-name="T51">CARATTERISTICHE TECNICHE</text:span></text:span></text:p>
            <text:p text:style-name="P42"><text:span text:style-name="Corpo_20_del_20_testo_20_Carattere1"><text:span text:style-name="T52"/></text:span></text:p>
          </table:table-cell>
          <table:table-cell table:style-name="Tabella9.C4" office:value-type="string">
            <text:p text:style-name="P7"><text:span text:style-name="Corpo_20_del_20_testo_20_Carattere1"><text:span text:style-name="T8"/></text:span></text:p>
          </table:table-cell>
          <table:table-cell table:style-name="Tabella9.D4" office:value-type="string">
            <text:p text:style-name="P68"><text:span text:style-name="Corpo_20_del_20_testo_20_Carattere1"><text:span text:style-name="T8"/></text:span></text:p>
          </table:table-cell>
        </table:table-row>
        <table:table-row table:style-name="Tabella9.3">
          <table:covered-table-cell/>
          <table:table-cell table:style-name="Tabella9.B3" office:value-type="string">
            <text:p text:style-name="P69"><text:span text:style-name="Corpo_20_del_20_testo_20_Carattere1"><text:span text:style-name="T6">Sub. A.1</text:span></text:span><text:span text:style-name="Corpo_20_del_20_testo_20_Carattere1"><text:span text:style-name="T7"> </text:span></text:span><text:span text:style-name="Corpo_20_del_20_testo_20_Carattere1"><text:span text:style-name="T13">MIGLIORAMENTO DELLA DURABILITA' ED ESTETICA DELLE STRUTTURE IN ACCIAIO A VISTA relative al </text:span></text:span><text:span text:style-name="Corpo_20_del_20_testo_20_Carattere1"><text:span text:style-name="T16">CORPO A </text:span></text:span><text:soft-page-break/><text:span text:style-name="Corpo_20_del_20_testo_20_Carattere1"><text:span text:style-name="T16">struttura esterna del portico di ingresso</text:span></text:span><text:span text:style-name="Corpo_20_del_20_testo_20_Carattere1"><text:span text:style-name="T40">.</text:span></text:span></text:p>
            <text:p text:style-name="P69"/>
            <text:p text:style-name="P42"><text:span text:style-name="Corpo_20_del_20_testo_20_Carattere1"><text:span text:style-name="T29">Trattamento protettivo delle strutture che rimangono a vista, mediante il seguente <text:s/>ciclo di lavorazioni:</text:span></text:span></text:p>
            <text:list xml:id="list752009239" text:style-name="WW8Num3">
              <text:list-item>
                <text:p text:style-name="P43"><text:span text:style-name="Corpo_20_del_20_testo_20_Carattere1"><text:span text:style-name="T16">RASCHIATURA E SPAZZOLATURA</text:span></text:span><text:span text:style-name="Corpo_20_del_20_testo_20_Carattere1"><text:span text:style-name="T29">. Raschiatura e spazzolatura con spazzole metalliche per l'eliminazione grossolana della ruggine e delle scaglie di laminazione.</text:span></text:span></text:p>
              </text:list-item>
              <text:list-item>
                <text:p text:style-name="P43"><text:span text:style-name="Corpo_20_del_20_testo_20_Carattere1"><text:span text:style-name="T16">SABBIATURA</text:span></text:span><text:span text:style-name="Corpo_20_del_20_testo_20_Carattere1"><text:span text:style-name="T29">. Sabbiatura realizzata secondo la specifica SSPC-SP/10/63. Grado di pulitura SA 2,5.</text:span></text:span></text:p>
              </text:list-item>
              <text:list-item>
                <text:p text:style-name="P43"><text:span text:style-name="Corpo_20_del_20_testo_20_Carattere1"><text:span text:style-name="T16">MANO DI FONDO DI ZINCO INORGANICO</text:span></text:span><text:span text:style-name="Corpo_20_del_20_testo_20_Carattere1"><text:span text:style-name="T29">. Mano di fondo di zinco inorganico, spessore 40/50 micron.</text:span></text:span></text:p>
              </text:list-item>
              <text:list-item>
                <text:p text:style-name="P43"><text:span text:style-name="Corpo_20_del_20_testo_20_Carattere1"><text:span text:style-name="T16">SECONDA MANO A FINIRE DI EPOSSIVINILICO O POLIURETANICO</text:span></text:span><text:span text:style-name="Corpo_20_del_20_testo_20_Carattere1"><text:span text:style-name="T29">. Seconda mano a finire di epossivinilico o poliuretanico da realizzare in opera, dopo avere effettuato gli opportuni ritocchi con una mano di zinco e di epossivinilico sulle superfici saldate o abrase durante le operazioni di montaggio, spessore 40/50 micron.</text:span></text:span></text:p>
              </text:list-item>
            </text:list>
            <text:p text:style-name="P48"/>
          </table:table-cell>
          <table:table-cell table:style-name="Tabella9.C3" office:value-type="string">
            <text:p text:style-name="P68"><text:span text:style-name="Corpo_20_del_20_testo_20_Carattere1"><text:span text:style-name="T8">SI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  <table:table-cell table:style-name="Tabella9.D3" office:value-type="string">
            <text:p text:style-name="P68"><text:span text:style-name="Corpo_20_del_20_testo_20_Carattere1"><text:span text:style-name="T9">NO</text:span></text:span><text:span text:style-name="Corpo_20_del_20_testo_20_Carattere1"><text:span text:style-name="T8">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</table:table-row>
        <table:table-row table:style-name="Tabella9.4">
          <table:covered-table-cell/>
          <table:table-cell table:style-name="Tabella9.B4" office:value-type="string">
            <text:p text:style-name="P53"><text:span text:style-name="Corpo_20_del_20_testo_20_Carattere1"><text:span text:style-name="T16">Sub. A.2_MIGLIORAMENTO DELLA DURABILITA' E DELL’ESTETICA DELLE STRUTTURE IN ACCIAIO A VISTA relative al CORPO E strutture controventi esterni</text:span></text:span></text:p>
            <text:p text:style-name="P42"><text:span text:style-name="Corpo_20_del_20_testo_20_Carattere1"><text:span text:style-name="T29">L'offerta riguarda il trattamento protettivo delle strutture che rimangono a vista con il ciclo di la</text:span></text:span><text:span text:style-name="Corpo_20_del_20_testo_20_Carattere1"><text:span text:style-name="T53">vorazioni riportato nel seguito :</text:span></text:span></text:p>
            <text:list xml:id="list2528033912" text:style-name="WW8Num5">
              <text:list-item>
                <text:p text:style-name="P45"><text:span text:style-name="Corpo_20_del_20_testo_20_Carattere1"><text:span text:style-name="T16">RASCHIATURA E SPAZZOLATURA</text:span></text:span><text:span text:style-name="Corpo_20_del_20_testo_20_Carattere1"><text:span text:style-name="T29">. Raschiatura e spazzolatura con spazzole metalliche per l'eliminazione grossolana della ruggine e delle scaglie di laminazione.</text:span></text:span></text:p>
              </text:list-item>
              <text:list-item>
                <text:p text:style-name="P45"><text:span text:style-name="Corpo_20_del_20_testo_20_Carattere1"><text:span text:style-name="T16">MANO DI FONDO DI ZINCO INORGANICO</text:span></text:span><text:span text:style-name="Corpo_20_del_20_testo_20_Carattere1"><text:span text:style-name="T29">. Mano di fondo di zinco inorganico, spessore 40/50 micron.</text:span></text:span></text:p>
              </text:list-item>
              <text:list-item>
                <text:p text:style-name="P45"><text:span text:style-name="Corpo_20_del_20_testo_20_Carattere1"><text:span text:style-name="T16">MANO INTERMEDIA DI EPOSSIVINILICO.</text:span></text:span><text:span text:style-name="Corpo_20_del_20_testo_20_Carattere1"><text:span text:style-name="T29"> Mano intermedia di epossivinilico da realizzare in officina o a terra in cantiere, spessore 30/40 micro</text:span></text:span></text:p>
              </text:list-item>
              <text:list-item>
                <text:p text:style-name="P45"><text:span text:style-name="Corpo_20_del_20_testo_20_Carattere1"><text:span text:style-name="T16">SECONDA MANO A FINIRE DI EPOSSIVINILICO O POLIURETANICO</text:span></text:span><text:span text:style-name="Corpo_20_del_20_testo_20_Carattere1"><text:span text:style-name="T29">. Seconda mano a finire di epossivinilico o poliuretanico da realizzare in opera, dopo avere effettuato gli opportuni ritocchi con una mano di zinco e di epossivinilico sulle superfici saldate o abrase durante le operazioni di montaggio, spessore 40/50 micron.</text:span></text:span></text:p>
              </text:list-item>
            </text:list>
          </table:table-cell>
          <table:table-cell table:style-name="Tabella9.C4" office:value-type="string">
            <text:p text:style-name="P68"><text:span text:style-name="Corpo_20_del_20_testo_20_Carattere1"><text:span text:style-name="T8">SI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  <table:table-cell table:style-name="Tabella9.D4" office:value-type="string">
            <text:p text:style-name="P68"><text:span text:style-name="Corpo_20_del_20_testo_20_Carattere1"><text:span text:style-name="T9">NO</text:span></text:span><text:span text:style-name="Corpo_20_del_20_testo_20_Carattere1"><text:span text:style-name="T8">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</table:table-row>
        <table:table-row table:style-name="Tabella9.5">
          <table:covered-table-cell/>
          <table:table-cell table:style-name="Tabella9.B5" office:value-type="string">
            <text:p text:style-name="P69"><text:span text:style-name="Corpo_20_del_20_testo_20_Carattere1"><text:span text:style-name="T16">Sub. A.3 MIGLIORAMENTO DELLA DURABILITA' DELLE STRUTTURE IN ACCIAIO</text:span></text:span></text:p>
            <text:p text:style-name="P48"><text:span text:style-name="Corpo_20_del_20_testo_20_Carattere1"><text:span text:style-name="T29">Trattamento protettivo delle strutture in acciaio mediante il seguente ciclo di lavorazioni:</text:span></text:span></text:p>
            <text:list xml:id="list1547783670" text:style-name="WW8Num4">
              <text:list-item>
                <text:p text:style-name="P49"><text:span text:style-name="Corpo_20_del_20_testo_20_Carattere1"><text:span text:style-name="T16">RASCHIATURA E SPAZZOLATURA</text:span></text:span><text:span text:style-name="Corpo_20_del_20_testo_20_Carattere1"><text:span text:style-name="T29">. Raschiatura e spazzolatura con spazzole metalliche per l'eliminazione grossolana della ruggine e delle scaglie di laminazione.</text:span></text:span></text:p>
              </text:list-item>
              <text:list-item>
                <text:p text:style-name="P49"><text:span text:style-name="Corpo_20_del_20_testo_20_Carattere1"><text:span text:style-name="T16">MANO DI FONDO DI ZINCO INORGANICO</text:span></text:span><text:span text:style-name="Corpo_20_del_20_testo_20_Carattere1"><text:span text:style-name="T29">. Mano di fondo di zinco inorganico, spessore 40/50 micron.</text:span></text:span></text:p>
              </text:list-item>
            </text:list>
            <text:p text:style-name="P71"><text:span text:style-name="Corpo_20_del_20_testo_20_Carattere1"><text:span text:style-name="T16">Dette lavorazioni </text:span></text:span><text:span text:style-name="Corpo_20_del_20_testo_20_Carattere1"><text:span text:style-name="T23">saranno</text:span></text:span><text:span text:style-name="Corpo_20_del_20_testo_20_Carattere1"><text:span text:style-name="T16"> essere eseguite su tutti i corpi che seguono:</text:span></text:span></text:p>
            <text:p text:style-name="P71"><text:span text:style-name="Corpo_20_del_20_testo_20_Carattere1"><text:span text:style-name="T16">CORPO A</text:span></text:span><text:span text:style-name="Corpo_20_del_20_testo_20_Carattere1"><text:span text:style-name="T29">,_struttura interna complessiva del nuovo fabbricato</text:span></text:span></text:p>
            <text:p text:style-name="P71"><text:span text:style-name="Corpo_20_del_20_testo_20_Carattere1"><text:span text:style-name="T13">CORPI B - C – D_</text:span></text:span><text:span text:style-name="Corpo_20_del_20_testo_20_Carattere1"><text:span text:style-name="T29">struttura totale interna dei blocchi B e D e struttura in acciaio del solaio di copertura del blocco C</text:span></text:span></text:p>
            <text:p text:style-name="P71"><text:span text:style-name="Corpo_20_del_20_testo_20_Carattere1"><text:span text:style-name="T28"><text:s/></text:span></text:span><text:span text:style-name="Corpo_20_del_20_testo_20_Carattere1"><text:span text:style-name="T16">CORPO <text:s/>E_</text:span></text:span><text:span text:style-name="Corpo_20_del_20_testo_20_Carattere1"><text:span text:style-name="T33">catene interne</text:span></text:span></text:p>
          </table:table-cell>
          <table:table-cell table:style-name="Tabella9.C5" office:value-type="string">
            <text:p text:style-name="P68"><text:span text:style-name="Corpo_20_del_20_testo_20_Carattere1"><text:span text:style-name="T8">SI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  <table:table-cell table:style-name="Tabella9.D5" office:value-type="string">
            <text:p text:style-name="P68"><text:span text:style-name="Corpo_20_del_20_testo_20_Carattere1"><text:span text:style-name="T9">NO</text:span></text:span><text:span text:style-name="Corpo_20_del_20_testo_20_Carattere1"><text:span text:style-name="T8">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</table:table-row>
        <table:table-row table:style-name="Tabella9.6">
          <table:covered-table-cell/>
          <table:table-cell table:style-name="Tabella9.B6" office:value-type="string">
            <text:p text:style-name="P54"><text:span text:style-name="Corpo_20_del_20_testo_20_Carattere1"><text:span text:style-name="T41">Sub. A.4_</text:span></text:span><text:span text:style-name="Corpo_20_del_20_testo_20_Carattere1"><text:span text:style-name="T16"> MIGLIORAMENTO DELLA RESISTENZA MECCANICA E DELLA DURABILITA' <text:s/>DEI TAMPONAMENTI ESTERNI </text:span></text:span></text:p>
            <text:p text:style-name="P42"><text:span text:style-name="Corpo_20_del_20_testo_20_Carattere1"><text:span text:style-name="T29">Miglioramento della resistenza agli urti e della durabilità dei rivestimenti delle pareti esterne e sostituzione della finitura del rivestimento previsto in progetto con fornitura e posa in opera di pannelli in cemento fibrorinforzato tipo Aquapanel KNAUF o equivalente con le seguenti specifiche di lavorazione:</text:span></text:span></text:p>
            <text:p text:style-name="P42"><text:span text:style-name="Corpo_20_del_20_testo_20_Carattere1"><text:span text:style-name="T29">realizzazione di tamponamento esterno costituito da: a) pannellatura esterna </text:span></text:span><text:span text:style-name="Corpo_20_del_20_testo_20_Carattere1"><text:span text:style-name="T35">con lastra di cemento fibrorinforzato tipo Aquapanel Outdoor della Knauf o equivalente posto in opera su struttura in lamierino di acciaio e distanziatori in conformità alle specifiche del produttore del sistema con particolare riguardo </text:span></text:span><text:soft-page-break/><text:span text:style-name="Corpo_20_del_20_testo_20_Carattere1"><text:span text:style-name="T35">all'altezza delle partizioni. I pannelli saranno rasati con idonei stucchi previa nastratura e posa di rete in fibra di vetro fino a dare le superfici delle pannellature pronte per la tinteggiatura. Sono altresì compresi gli oneri per i giunti di dilatazione realizzati secondo le prescrizione del produttore del sistema, il costruttivo della partizione, tagli, sfridi, cali, sollevamenti, finiture in genere, pulizia dei luoghi a lavori ultimati, carico,trasporto e scarico a discarica autorizzata dei materiali di risulta compresi gli oneri di discarica e quant'altro necessario per dare il tutto a perfetta regola d'arte.</text:span></text:span></text:p>
            <text:p text:style-name="P72"><text:span text:style-name="Corpo_20_del_20_testo_20_Carattere1"><text:span text:style-name="T16">Dette lavorazioni </text:span></text:span><text:span text:style-name="Corpo_20_del_20_testo_20_Carattere1"><text:span text:style-name="T23">saranno</text:span></text:span><text:span text:style-name="Corpo_20_del_20_testo_20_Carattere1"><text:span text:style-name="T16"> essere eseguite su tutti i corpi che seguono: CORPO A</text:span></text:span><text:span text:style-name="Corpo_20_del_20_testo_20_Carattere1"><text:span text:style-name="T29">, </text:span></text:span><text:span text:style-name="Corpo_20_del_20_testo_20_Carattere1"><text:span text:style-name="T13">CORPI B - C – D, CORPO <text:s/>E</text:span></text:span></text:p>
          </table:table-cell>
          <table:table-cell table:style-name="Tabella9.C6" office:value-type="string">
            <text:p text:style-name="P68"><text:span text:style-name="Corpo_20_del_20_testo_20_Carattere1"><text:span text:style-name="T8">SI </text:span></text:span><text:span text:style-name="Corpo_20_del_20_testo_20_Carattere1"><text:span text:style-name="T12">□</text:span></text:span></text:p>
          </table:table-cell>
          <table:table-cell table:style-name="Tabella9.D6" office:value-type="string">
            <text:p text:style-name="P68"><text:span text:style-name="Corpo_20_del_20_testo_20_Carattere1"><text:span text:style-name="T9">NO</text:span></text:span><text:span text:style-name="Corpo_20_del_20_testo_20_Carattere1"><text:span text:style-name="T8">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</table:table-row>
        <table:table-row table:style-name="Tabella9.6">
          <table:covered-table-cell/>
          <table:table-cell table:style-name="Tabella9.B7" office:value-type="string">
            <text:p text:style-name="P42"><text:span text:style-name="Corpo_20_del_20_testo_20_Carattere1"><text:span text:style-name="T16">Sub. A.5_MIGLIORAMENTO DELLA FINITURA DEI PAVIMENTI INTERNI LOCALI DI SERVIZIO</text:span></text:span></text:p>
            <text:p text:style-name="P42"><text:span text:style-name="Corpo_20_del_20_testo_20_Carattere1"><text:span text:style-name="T29">Miglioramento della finitura dei pavimenti interni sia per qualità estetica che per resistenza all'usura e facilità di pulizia ed igiene con le seguenti specifiche:</text:span></text:span></text:p>
            <text:p text:style-name="P42"><text:span text:style-name="Corpo_20_del_20_testo_20_Carattere1"><text:span text:style-name="T16">PAVIMENTO IN GRES PORCELLANATO</text:span></text:span><text:span text:style-name="Corpo_20_del_20_testo_20_Carattere1"><text:span text:style-name="T33">. Pavimento in gres porcellanato per </text:span></text:span><text:span text:style-name="Corpo_20_del_20_testo_20_Carattere1"><text:span text:style-name="T29">interni o per esterni gruppo BI - norma europea EN 176 posato a cassero con boiacca di puro cemento tipo "325", fornito e posto in opera. Sono compresi: il letto di malta con legante idraulico; la pulitura, a posa ultimata, con segatura; la suggellatura dei giunti. È inoltre compreso quanto altro occorre per dare l'opera finita. È escluso il massetto di sottofondo. Piastrelle per interni o esterni, opache, delle dimensioni di cm 10x20 e 20x20.</text:span></text:span></text:p>
            <text:p text:style-name="P72"><text:span text:style-name="Corpo_20_del_20_testo_20_Carattere1"><text:span text:style-name="T16">Dette lavorazioni </text:span></text:span><text:span text:style-name="Corpo_20_del_20_testo_20_Carattere1"><text:span text:style-name="T23">saranno</text:span></text:span><text:span text:style-name="Corpo_20_del_20_testo_20_Carattere1"><text:span text:style-name="T16"> essere eseguite su tutti i corpi che seguono:</text:span></text:span></text:p>
            <text:p text:style-name="P71"><text:span text:style-name="Corpo_20_del_20_testo_20_Carattere1"><text:span text:style-name="T16">CORPO <text:s/>A, <text:s/>CORPO D - SPOGLIATOI E SERVIZI</text:span></text:span></text:p>
          </table:table-cell>
          <table:table-cell table:style-name="Tabella9.C7" office:value-type="string">
            <text:p text:style-name="P68"><text:span text:style-name="Corpo_20_del_20_testo_20_Carattere1"><text:span text:style-name="T8">SI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  <table:table-cell table:style-name="Tabella9.D7" office:value-type="string">
            <text:p text:style-name="P68"><text:span text:style-name="Corpo_20_del_20_testo_20_Carattere1"><text:span text:style-name="T9">NO</text:span></text:span><text:span text:style-name="Corpo_20_del_20_testo_20_Carattere1"><text:span text:style-name="T8"> </text:span></text:span><text:span text:style-name="Corpo_20_del_20_testo_20_Carattere1"><text:span text:style-name="T12">□</text:span></text:span></text:p>
          </table:table-cell>
        </table:table-row>
        <table:table-row table:style-name="Tabella9.6">
          <table:covered-table-cell/>
          <table:table-cell table:style-name="Tabella9.B8" office:value-type="string">
            <text:p text:style-name="P48"><text:span text:style-name="Corpo_20_del_20_testo_20_Carattere1"><text:span text:style-name="T16">Sub. A.6_ MIGLIORAMENTO DELLA FINITURA DEI PAVIMENTI INTERNI</text:span></text:span></text:p>
            <text:p text:style-name="P48"><text:span text:style-name="Corpo_20_del_20_testo_20_Carattere1"><text:span text:style-name="T35">Miglioramento della finitura dei pavimenti interni sia per qualità estetica che per resistenza all'usura e facilità di pulizia ed igiene con le seguenti specifiche:</text:span></text:span></text:p>
            <text:p text:style-name="P42"><text:span text:style-name="Corpo_20_del_20_testo_20_Carattere1"><text:span text:style-name="T16">PAVIMENTO IN GRES EFFETTO LEGNO R9 IN LISTE DA CM 60/80 e CM10/15</text:span></text:span><text:span text:style-name="Corpo_20_del_20_testo_20_Carattere1"><text:span text:style-name="T29"> Fornitura e posa in opera, secondo le geometrie correnti nel tipo a scelta della D.L., di pavimento eseguito in piastrelle in gress effetto legno R9, pressate a secco, smaltate, conformi alle norme UNI EN e con grado di resistenza all'abrasione metodo PEI gruppo IV, di forma quadrata o rettangolare, nel colore ed aspetto a scelta della D.L.. Il pavimento dovrà soddisfare le seguenti caratteristiche tecniche debitamente documentate dall'Appaltatore ed accettate dalla D.L.: spessore minimo piastrelle 9 mm; ·assorbimento d'acqua &gt; 15 %'; <text:s/>resistenza minima a flessione &gt; 20 N//mm². Tutte le prove saranno conformi alle norme UNI EN ISO. La posa sarà eseguita a giunto unito mediante spalmatura con spatola dentata di collante a base cementizia additivato con lattice resinoso. Il pavimento inoltre dovrà essere in possesso di un coefficiente di attrito conforme a quanto previsto dal DPR 24 luglio 1996, n. 503 recante norme per l'eliminazione delle barriere architettoniche negli edifici, spazi e servizi pubblici. Nel prezzo si intendono compresi e compensati gli oneri per la pulizia del fondo di appoggio con detergenti caustici, la fornitura e posa del collante, la formazione di giunti elastici di frazionamento in PVC formanti riquadri da 4.00x4.00 m e comunque non superiori a 20.00 m², gli eventuali profili in ottone forato per separazione di pavimenti diversi, la sigillatura degli interstizi eseguita con malta premiscelata per fughe nel colore a scelta della D.L., la successiva pulitura superficiale con idonei detergenti, la risciacquatura assorbendo l'acqua in eccesso con idonei sistemi, il taglio, lo sfrido, la scorta, la pulizia e l'asporto del materiale di risulta a fine lavoro, la raccolta differenziata del materiale di risulta, il carico, lo scarico, ed il conferimento con trasporto a qualsiasi distanza stradale del materiale, l'indennità dovuta per lo smaltimento (codici CER 17.01.07, 17.09.04), il rispetto della marcatura CE, la dichiarazione di prestazione (DOP/DDP) secondo quanto previsto dal regolamento EU 305/2011, l'uso di specifiche tecniche dei componenti edilizi e di cantiere, nonchè di procedure tecniche, in sintonia con quanto previsto dal DM 24/12/2015 e ss.mm.ii. in materia di Criteri Ambientali Minimi e quanto altro necessario per dare il lavoro finito a regola d'arte.</text:span></text:span></text:p>
            <text:p text:style-name="P73"><text:span text:style-name="Corpo_20_del_20_testo_20_Carattere1"><text:span text:style-name="T16">Dette lavorazioni </text:span></text:span><text:span text:style-name="Corpo_20_del_20_testo_20_Carattere1"><text:span text:style-name="T23">saranno</text:span></text:span><text:span text:style-name="Corpo_20_del_20_testo_20_Carattere1"><text:span text:style-name="T16"> </text:span></text:span><text:span text:style-name="Corpo_20_del_20_testo_20_Carattere1"><text:span text:style-name="T23">saranno</text:span></text:span><text:span text:style-name="Corpo_20_del_20_testo_20_Carattere1"><text:span text:style-name="T16"> eseguite su tutti i corpi che seguono:</text:span></text:span></text:p>
            <text:p text:style-name="P71"><text:span text:style-name="Corpo_20_del_20_testo_20_Carattere1"><text:span text:style-name="T13">CORPO <text:s/>A, CORPI B - C - D </text:span></text:span></text:p>
          </table:table-cell>
          <table:table-cell table:style-name="Tabella9.C8" office:value-type="string">
            <text:p text:style-name="P68"><text:span text:style-name="Corpo_20_del_20_testo_20_Carattere1"><text:span text:style-name="T8">SI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  <table:table-cell table:style-name="Tabella9.D8" office:value-type="string">
            <text:p text:style-name="P68"><text:span text:style-name="Corpo_20_del_20_testo_20_Carattere1"><text:span text:style-name="T9">NO</text:span></text:span><text:span text:style-name="Corpo_20_del_20_testo_20_Carattere1"><text:span text:style-name="T8"> </text:span></text:span><text:span text:style-name="Corpo_20_del_20_testo_20_Carattere1"><text:span text:style-name="T12">□</text:span></text:span></text:p>
          </table:table-cell>
        </table:table-row>
        <table:table-row table:style-name="Tabella9.6">
          <table:covered-table-cell/>
          <table:table-cell table:style-name="Tabella9.B9" office:value-type="string">
            <text:p text:style-name="P48"><text:span text:style-name="Corpo_20_del_20_testo_20_Carattere1"><text:span text:style-name="T16">Sub. A.7_MIGLIORAMENTO DELLA FINITURA E DELLA DURABILITA' ZOCCOLINI</text:span></text:span></text:p>
            <text:p text:style-name="P48"><text:soft-page-break/><text:span text:style-name="Corpo_20_del_20_testo_20_Carattere1"><text:span text:style-name="T35">Miglioramento della finitura <text:s/>e durabilità degli zoccolini con le seguenti specifiche:</text:span></text:span></text:p>
            <text:p text:style-name="P48"><text:span text:style-name="Corpo_20_del_20_testo_20_Carattere1"><text:span text:style-name="T35">Zoccoletto in legno di qualunque essenza, altezza di cm 8-10, spessore minimo mm 10, per battiscopa, con o senza bordo superiore sagomato a becco di civetta, compreso il fissaggio su tasselli di legno, mediante viti o spilli di acciaio e il relativo adesivo speciale. È inoltre compreso quanto altro occorre per dare l'opera finita</text:span></text:span><text:span text:style-name="Corpo_20_del_20_testo_20_Carattere1"><text:span text:style-name="T16">.</text:span></text:span></text:p>
            <text:p text:style-name="P73"><text:span text:style-name="Corpo_20_del_20_testo_20_Carattere1"><text:span text:style-name="T16">Dette lavorazioni </text:span></text:span><text:span text:style-name="Corpo_20_del_20_testo_20_Carattere1"><text:span text:style-name="T23">saranno</text:span></text:span><text:span text:style-name="Corpo_20_del_20_testo_20_Carattere1"><text:span text:style-name="T16"> </text:span></text:span><text:span text:style-name="Corpo_20_del_20_testo_20_Carattere1"><text:span text:style-name="T23">saranno</text:span></text:span><text:span text:style-name="Corpo_20_del_20_testo_20_Carattere1"><text:span text:style-name="T16"> eseguite su tutti i corpi che seguono:</text:span></text:span></text:p>
            <text:p text:style-name="P48"><text:span text:style-name="Corpo_20_del_20_testo_20_Carattere1"><text:span text:style-name="T16">CORPO <text:s/>A, CORPI B - C - D </text:span></text:span></text:p>
          </table:table-cell>
          <table:table-cell table:style-name="Tabella9.C9" office:value-type="string">
            <text:p text:style-name="P68"><text:span text:style-name="Corpo_20_del_20_testo_20_Carattere1"><text:span text:style-name="T8">SI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  <table:table-cell table:style-name="Tabella9.D9" office:value-type="string">
            <text:p text:style-name="P68"><text:span text:style-name="Corpo_20_del_20_testo_20_Carattere1"><text:span text:style-name="T9">NO</text:span></text:span><text:span text:style-name="Corpo_20_del_20_testo_20_Carattere1"><text:span text:style-name="T8">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</table:table-row>
        <table:table-row table:style-name="Tabella9.10">
          <table:covered-table-cell/>
          <table:table-cell table:style-name="Tabella9.B10" office:value-type="string">
            <text:p text:style-name="P59"><text:span text:style-name="Corpo_20_del_20_testo_20_Carattere1"><text:span text:style-name="T16">Sub. A.8_MIGLIORAMENTO DELLA FONOASSORBENZA DELLE PARETI DELLA PALESTRA</text:span></text:span></text:p>
            <text:p text:style-name="P48"><text:span text:style-name="Corpo_20_del_20_testo_20_Carattere1"><text:span text:style-name="T35">Miglioramento della finitura delle pareti e dell'acustica della palestra con le seguenti specifiche:</text:span></text:span></text:p>
            <text:p text:style-name="P42"><text:span text:style-name="Corpo_20_del_20_testo_20_Carattere1"><text:span text:style-name="T24">CONTROPARETE CON PANNELLO ACUSTICO IN LEGNO MINERALIZZATO TIPO CELENIT ABE/A2 - DIMENSIONI MM 1200x600 S= 25</text:span></text:span><text:span text:style-name="Corpo_20_del_20_testo_20_Carattere1"><text:span text:style-name="T35"> - Bordi Smussati 4 lati - colorato AVORIO Compenso per l'escuzione di controparete interna mediante la fornitura e posa in opera di pannelli in lana di legno extra sottile (larghezza 1 mm) di abete rosso mineralizzata e legata con cemento Portland bianco e polvere minerale, spessore mm 25, reazione al fuoco Euroclasse A2-s1, d0, conforme alle norme UNI EN 13168 e UNI EN 13964. Pannelli di alta qualità per sistemi di design e assorbimento acustico. Compreso sovrapprezzo per smussatura angoli su 4 lati, la colorazione AVORIO e cornice perimetrale in acciao zincato. Nel prezzo sono altresì compresi gli oneri per tagli, sfridi, cali, sollevamenti, finiture in genere, montaggi secondo le prescrizioni del produttore del sistema e della D.L., pulizia dei luoghi a lavori ultimati, carico, trasporto e scarico a discarica autorizzata dei materiali di resulta compresi gli oneri di discarica e quant'altro necessario per dare il tutto a perfetta regola d'arte. Il prezzo farà riferimento alla superficie della controparete in opera con detrazione delle superfici per vani finestre e simili superiore a mq. 4,00.</text:span></text:span></text:p>
            <text:p text:style-name="P62"><text:span text:style-name="Corpo_20_del_20_testo_20_Carattere1"><text:span text:style-name="T16">Dette lavorazioni </text:span></text:span><text:span text:style-name="Corpo_20_del_20_testo_20_Carattere1"><text:span text:style-name="T23">saranno</text:span></text:span><text:span text:style-name="Corpo_20_del_20_testo_20_Carattere1"><text:span text:style-name="T16"> </text:span></text:span><text:span text:style-name="Corpo_20_del_20_testo_20_Carattere1"><text:span text:style-name="T23">saranno </text:span></text:span><text:span text:style-name="Corpo_20_del_20_testo_20_Carattere1"><text:span text:style-name="T16">eseguite su tutte le Pareti interne palestra</text:span></text:span></text:p>
          </table:table-cell>
          <table:table-cell table:style-name="Tabella9.C10" office:value-type="string">
            <text:p text:style-name="P68"><text:span text:style-name="Corpo_20_del_20_testo_20_Carattere1"><text:span text:style-name="T8">SI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  <table:table-cell table:style-name="Tabella9.D10" office:value-type="string">
            <text:p text:style-name="P68"><text:span text:style-name="Corpo_20_del_20_testo_20_Carattere1"><text:span text:style-name="T9">NO</text:span></text:span><text:span text:style-name="Corpo_20_del_20_testo_20_Carattere1"><text:span text:style-name="T8"> </text:span></text:span><text:span text:style-name="Corpo_20_del_20_testo_20_Carattere1"><text:span text:style-name="T12">□</text:span></text:span><text:span text:style-name="Corpo_20_del_20_testo_20_Carattere1"><text:span text:style-name="T8"> </text:span></text:span></text:p>
          </table:table-cell>
        </table:table-row>
      </table:table>
      <text:p text:style-name="P17"/>
      <text:p text:style-name="P17"/>
      <text:p text:style-name="P29">Data <text:tab/><text:tab/><text:tab/><text:tab/><text:tab/><text:tab/><text:tab/><text:tab/><text:tab/><text:tab/><text:tab/>Firma <text:span text:style-name="T54">digitale</text:span></text:p>
      <text:p text:style-name="P29">………………………………. <text:tab/><text:tab/><text:tab/><text:tab/><text:tab/><text:tab/><text:tab/><text:tab/>…………………………………………</text:p>
      <text:p text:style-name="P29"/>
      <text:p text:style-name="P30">N.B.: In caso di raggruppamento temporaneo di concorrenti o consorzio ordinario di concorrenti o aggregazione di imprese di rete o GEIE, non ancora costituiti, la presente istanza dovrà essere resa e sottoscritta <text:span text:style-name="T54">digitalmente</text:span> dai rappresentanti di ciascun soggetto del RTI/consorzio/aggregazione di imprese/GEIE</text:p>
      <text:p text:style-name="P30"/>
      <text:p text:style-name="P31">firma____________________________ per l’operatore economico__________________________</text:p>
      <text:p text:style-name="P31">firma____________________________ per l’operatore economico__________________________</text:p>
      <text:p text:style-name="P31">firma____________________________ per l’operatore economico__________________________</text:p>
      <text:p text:style-name="P3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2" svg:font-family="OpenSymbol" style:font-charset="x-symbol"/>
    <style:font-face style:name="OpenSymbol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1" svg:font-family="OpenSymbol, 'Arial Unicode MS'"/>
    <style:font-face style:name="Courier New" svg:font-family="'Courier New'" style:font-family-generic="modern"/>
    <style:font-face style:name="Courier New1" svg:font-family="'Courier New'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  <style:font-face style:name="Verdana" svg:font-family="Verdana" style:font-family-generic="roman" style:font-pitch="variable"/>
    <style:font-face style:name="Verdana-Italic" svg:font-family="Verdana-Italic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Corpo_20_del_20_testo_20_Carattere1" style:display-name="Corpo del testo Carattere1" style:family="text" style:parent-style-name="Car._20_predefinito_20_paragrafo">
      <style:text-properties fo:language="it" fo:country="IT" style:language-complex="ar" style:country-complex="SA"/>
    </style:style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WW8Num3z0" style:family="text">
      <style:text-properties style:font-name="Arial" fo:font-family="Arial" style:font-family-generic="swiss" style:font-pitch="variable" fo:font-size="9.5pt" style:font-size-asian="9.5pt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1" style:font-family-complex="'Courier New'" style:font-pitch-complex="variable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1" fo:font-family="Symbol" style:font-charset="x-symbol" style:font-name-complex="OpenSymbol" style:font-family-complex="OpenSymbol, 'Arial Unicode MS'" style:font-charset-complex="x-symbol"/>
    </style:style>
    <style:style style:name="WW8Num5z1" style:family="text">
      <style:text-properties style:font-name="OpenSymbol1" fo:font-family="OpenSymbol, 'Arial Unicode MS'" style:font-name-complex="OpenSymbol" style:font-family-complex="OpenSymbol, 'Arial Unicode MS'" style:font-charset-complex="x-symbol"/>
    </style:style>
    <style:style style:name="WW8Num4z0" style:family="text">
      <style:text-properties style:font-name="Symbol1" fo:font-family="Symbol" style:font-charset="x-symbol" style:font-name-complex="OpenSymbol" style:font-family-complex="OpenSymbol, 'Arial Unicode MS'" style:font-charset-complex="x-symbol"/>
    </style:style>
    <style:style style:name="WW8Num4z1" style:family="text">
      <style:text-properties style:font-name="OpenSymbol1" fo:font-family="OpenSymbol, 'Arial Unicode MS'" style:font-name-complex="OpenSymbol" style:font-family-complex="OpenSymbol, 'Arial Unicode MS'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fo:text-indent="-0.635cm" fo:margin-left="1.136cm"/>
        </style:list-level-properties>
        <style:text-properties style:font-name="Aria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2.406cm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3.676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4.946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6.216cm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7.486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8.756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10.026cm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11.296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  <style:text-properties style:font-name="Symbol1"/>
      </text:list-level-style-bullet>
      <text:list-level-style-bullet text:level="2" text:style-name="WW8Num5z1" style:num-suffix="." text:bullet-char="◦">
        <style:list-level-properties text:list-level-position-and-space-mode="label-alignment">
          <style:list-level-label-alignment text:label-followed-by="listtab" text:list-tab-stop-position="2.011cm" fo:text-indent="-0.635cm" fo:margin-left="2.011cm"/>
        </style:list-level-properties>
        <style:text-properties style:font-name="OpenSymbol1"/>
      </text:list-level-style-bullet>
      <text:list-level-style-bullet text:level="3" text:style-name="WW8Num5z1" style:num-suffix="." text:bullet-char="▪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  <style:text-properties style:font-name="OpenSymbol1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text:list-tab-stop-position="3.281cm" fo:text-indent="-0.635cm" fo:margin-left="3.281cm"/>
        </style:list-level-properties>
        <style:text-properties style:font-name="Symbol1"/>
      </text:list-level-style-bullet>
      <text:list-level-style-bullet text:level="5" text:style-name="WW8Num5z1" style:num-suffix="." text:bullet-char="◦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  <style:text-properties style:font-name="OpenSymbol1"/>
      </text:list-level-style-bullet>
      <text:list-level-style-bullet text:level="6" text:style-name="WW8Num5z1" style:num-suffix="." text:bullet-char="▪">
        <style:list-level-properties text:list-level-position-and-space-mode="label-alignment">
          <style:list-level-label-alignment text:label-followed-by="listtab" text:list-tab-stop-position="4.551cm" fo:text-indent="-0.635cm" fo:margin-left="4.551cm"/>
        </style:list-level-properties>
        <style:text-properties style:font-name="OpenSymbol1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  <style:text-properties style:font-name="Symbol1"/>
      </text:list-level-style-bullet>
      <text:list-level-style-bullet text:level="8" text:style-name="WW8Num5z1" style:num-suffix="." text:bullet-char="◦">
        <style:list-level-properties text:list-level-position-and-space-mode="label-alignment">
          <style:list-level-label-alignment text:label-followed-by="listtab" text:list-tab-stop-position="5.821cm" fo:text-indent="-0.635cm" fo:margin-left="5.821cm"/>
        </style:list-level-properties>
        <style:text-properties style:font-name="OpenSymbol1"/>
      </text:list-level-style-bullet>
      <text:list-level-style-bullet text:level="9" text:style-name="WW8Num5z1" style:num-suffix="." text:bullet-char="▪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372cm" fo:text-indent="-0.635cm" fo:margin-left="1.372cm"/>
        </style:list-level-properties>
        <style:text-properties style:font-name="Symbol1"/>
      </text:list-level-style-bullet>
      <text:list-level-style-bullet text:level="2" text:style-name="WW8Num4z1" style:num-suffix="." text:bullet-char="◦">
        <style:list-level-properties text:list-level-position-and-space-mode="label-alignment">
          <style:list-level-label-alignment text:label-followed-by="listtab" text:list-tab-stop-position="2.007cm" fo:text-indent="-0.635cm" fo:margin-left="2.007cm"/>
        </style:list-level-properties>
        <style:text-properties style:font-name="OpenSymbol1"/>
      </text:list-level-style-bullet>
      <text:list-level-style-bullet text:level="3" text:style-name="WW8Num4z1" style:num-suffix="." text:bullet-char="▪">
        <style:list-level-properties text:list-level-position-and-space-mode="label-alignment">
          <style:list-level-label-alignment text:label-followed-by="listtab" text:list-tab-stop-position="2.642cm" fo:text-indent="-0.635cm" fo:margin-left="2.642cm"/>
        </style:list-level-properties>
        <style:text-properties style:font-name="OpenSymbol1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text:list-tab-stop-position="3.277cm" fo:text-indent="-0.635cm" fo:margin-left="3.277cm"/>
        </style:list-level-properties>
        <style:text-properties style:font-name="Symbol1"/>
      </text:list-level-style-bullet>
      <text:list-level-style-bullet text:level="5" text:style-name="WW8Num4z1" style:num-suffix="." text:bullet-char="◦">
        <style:list-level-properties text:list-level-position-and-space-mode="label-alignment">
          <style:list-level-label-alignment text:label-followed-by="listtab" text:list-tab-stop-position="3.912cm" fo:text-indent="-0.635cm" fo:margin-left="3.912cm"/>
        </style:list-level-properties>
        <style:text-properties style:font-name="OpenSymbol1"/>
      </text:list-level-style-bullet>
      <text:list-level-style-bullet text:level="6" text:style-name="WW8Num4z1" style:num-suffix="." text:bullet-char="▪">
        <style:list-level-properties text:list-level-position-and-space-mode="label-alignment">
          <style:list-level-label-alignment text:label-followed-by="listtab" text:list-tab-stop-position="4.547cm" fo:text-indent="-0.635cm" fo:margin-left="4.547cm"/>
        </style:list-level-properties>
        <style:text-properties style:font-name="OpenSymbol1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text:list-tab-stop-position="5.182cm" fo:text-indent="-0.635cm" fo:margin-left="5.182cm"/>
        </style:list-level-properties>
        <style:text-properties style:font-name="Symbol1"/>
      </text:list-level-style-bullet>
      <text:list-level-style-bullet text:level="8" text:style-name="WW8Num4z1" style:num-suffix="." text:bullet-char="◦">
        <style:list-level-properties text:list-level-position-and-space-mode="label-alignment">
          <style:list-level-label-alignment text:label-followed-by="listtab" text:list-tab-stop-position="5.817cm" fo:text-indent="-0.635cm" fo:margin-left="5.817cm"/>
        </style:list-level-properties>
        <style:text-properties style:font-name="OpenSymbol1"/>
      </text:list-level-style-bullet>
      <text:list-level-style-bullet text:level="9" text:style-name="WW8Num4z1" style:num-suffix="." text:bullet-char="▪">
        <style:list-level-properties text:list-level-position-and-space-mode="label-alignment">
          <style:list-level-label-alignment text:label-followed-by="listtab" text:list-tab-stop-position="6.452cm" fo:text-indent="-0.635cm" fo:margin-left="6.452cm"/>
        </style:list-level-properties>
        <style:text-properties style:font-name="Open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31T12:44:57.804000000</meta:creation-date>
    <dc:date>2021-06-03T14:11:57.420000000</dc:date>
    <meta:editing-duration>PT43M36S</meta:editing-duration>
    <meta:editing-cycles>7</meta:editing-cycles>
    <meta:generator>LibreOffice/6.1.5.2$Windows_x86 LibreOffice_project/90f8dcf33c87b3705e78202e3df5142b201bd805</meta:generator>
    <meta:document-statistic meta:table-count="1" meta:image-count="0" meta:object-count="0" meta:page-count="4" meta:paragraph-count="100" meta:word-count="1770" meta:character-count="12478" meta:non-whitespace-character-count="10744"/>
  </office:meta>
</office:document-meta>
</file>