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adornments="Normale" style:font-family-generic="roman" style:font-pitch="variable" style:font-charset="x-symbol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Verdana" svg:font-family="Verdana" style:font-family-generic="roman" style:font-pitch="variable"/>
    <style:font-face style:name="0" svg:font-family="0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</office:font-face-decls>
  <office:automatic-styles>
    <style:style style:name="Tabella1" style:family="table">
      <style:table-properties style:width="16.746cm" fo:margin-left="0.845cm" fo:margin-top="0cm" fo:margin-bottom="0cm" table:align="left" style:writing-mode="lr-tb"/>
    </style:style>
    <style:style style:name="Tabella1.A" style:family="table-column">
      <style:table-column-properties style:column-width="5.588cm"/>
    </style:style>
    <style:style style:name="Tabella1.B" style:family="table-column">
      <style:table-column-properties style:column-width="5.576cm"/>
    </style:style>
    <style:style style:name="Tabella1.C" style:family="table-column">
      <style:table-column-properties style:column-width="5.583cm"/>
    </style:style>
    <style:style style:name="Tabella1.1" style:family="table-row">
      <style:table-row-properties style:min-row-height="0.875cm" fo:keep-together="auto"/>
    </style:style>
    <style:style style:name="Tabel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ella1.5" style:family="table-row">
      <style:table-row-properties style:min-row-height="0.878cm" fo:keep-together="auto"/>
    </style:style>
    <style:style style:name="Tabella2" style:family="table">
      <style:table-properties style:width="11.158cm" fo:margin-left="0.845cm" fo:margin-top="0cm" fo:margin-bottom="0cm" table:align="left" style:writing-mode="lr-tb"/>
    </style:style>
    <style:style style:name="Tabella2.A" style:family="table-column">
      <style:table-column-properties style:column-width="5.584cm"/>
    </style:style>
    <style:style style:name="Tabella2.B" style:family="table-column">
      <style:table-column-properties style:column-width="5.572cm"/>
    </style:style>
    <style:style style:name="Tabella2.1" style:family="table-row">
      <style:table-row-properties style:min-row-height="0.875cm" fo:keep-together="auto"/>
    </style:style>
    <style:style style:name="Tabel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ella2.3" style:family="table-row">
      <style:table-row-properties style:min-row-height="0.878cm" fo:keep-together="auto"/>
    </style:style>
    <style:style style:name="P1" style:family="paragraph" style:parent-style-name="Heading_20_1">
      <style:paragraph-properties fo:margin-left="0.445cm" fo:margin-right="0cm" fo:margin-top="0.362cm" fo:margin-bottom="0cm" style:contextual-spacing="false" fo:text-indent="0cm" style:auto-text-indent="false"/>
    </style:style>
    <style:style style:name="P2" style:family="paragraph" style:parent-style-name="Heading_20_1">
      <style:paragraph-properties fo:margin-left="0.445cm" fo:margin-right="0cm" fo:margin-top="0.092cm" fo:margin-bottom="0cm" style:contextual-spacing="false" fo:text-indent="0cm" style:auto-text-indent="false"/>
    </style:style>
    <style:style style:name="P3" style:family="paragraph" style:parent-style-name="Heading_20_1">
      <style:paragraph-properties fo:margin-left="0.37cm" fo:margin-right="1.704cm" fo:text-align="center" style:justify-single-word="false" fo:text-indent="0cm" style:auto-text-indent="false"/>
    </style:style>
    <style:style style:name="P4" style:family="paragraph" style:parent-style-name="Heading_20_1">
      <style:paragraph-properties fo:margin-left="0.443cm" fo:margin-right="1.526cm" fo:margin-top="0.284cm" fo:margin-bottom="0cm" style:contextual-spacing="false" fo:text-align="center" style:justify-single-word="false" fo:text-indent="0cm" style:auto-text-indent="false"/>
    </style:style>
    <style:style style:name="P5" style:family="paragraph" style:parent-style-name="Heading_20_1">
      <style:paragraph-properties fo:margin-left="0.443cm" fo:margin-right="0.266cm" fo:margin-top="0.002cm" fo:margin-bottom="0cm" style:contextual-spacing="false" fo:text-align="center" style:justify-single-word="false" fo:text-indent="0cm" style:auto-text-indent="false"/>
    </style:style>
    <style:style style:name="P6" style:family="paragraph" style:parent-style-name="List_20_Paragraph" style:list-style-name="WWNum1">
      <style:paragraph-properties fo:margin-left="1.08cm" fo:margin-right="1.524cm" fo:margin-top="0.36cm" fo:margin-bottom="0cm" style:contextual-spacing="false" fo:line-height="115%" fo:text-align="start" style:justify-single-word="false" fo:text-indent="-0.631cm" style:auto-text-indent="false">
        <style:tab-stops>
          <style:tab-stop style:position="1.081cm"/>
        </style:tab-stops>
      </style:paragraph-properties>
    </style:style>
    <style:style style:name="P7" style:family="paragraph" style:parent-style-name="List_20_Paragraph" style:list-style-name="WWNum1">
      <style:paragraph-properties fo:margin-left="1.08cm" fo:margin-right="1.524cm" fo:margin-top="0.275cm" fo:margin-bottom="0cm" style:contextual-spacing="false" fo:line-height="115%" fo:text-align="start" style:justify-single-word="false" fo:text-indent="-0.631cm" style:auto-text-indent="false">
        <style:tab-stops>
          <style:tab-stop style:position="1.081cm"/>
          <style:tab-stop style:position="9.783cm"/>
        </style:tab-stops>
      </style:paragraph-properties>
    </style:style>
    <style:style style:name="P8" style:family="paragraph" style:parent-style-name="List_20_Paragraph" style:list-style-name="WWNum1">
      <style:paragraph-properties fo:margin-left="1.08cm" fo:margin-right="1.524cm" fo:margin-top="0.092cm" fo:margin-bottom="0cm" style:contextual-spacing="false" fo:line-height="100%" fo:text-align="start" style:justify-single-word="false" fo:text-indent="-0.631cm" style:auto-text-indent="false">
        <style:tab-stops>
          <style:tab-stop style:position="1.081cm"/>
        </style:tab-stops>
      </style:paragraph-properties>
    </style:style>
    <style:style style:name="P9" style:family="paragraph" style:parent-style-name="List_20_Paragraph" style:list-style-name="WWNum1">
      <style:paragraph-properties fo:margin-left="1.08cm" fo:margin-right="1.524cm" fo:margin-top="0cm" fo:margin-bottom="0cm" style:contextual-spacing="false" fo:line-height="0.512cm" fo:text-align="start" style:justify-single-word="false" fo:text-indent="-0.631cm" style:auto-text-indent="false">
        <style:tab-stops>
          <style:tab-stop style:position="1.081cm"/>
        </style:tab-stops>
      </style:paragraph-properties>
    </style:style>
    <style:style style:name="P10" style:family="paragraph" style:parent-style-name="List_20_Paragraph" style:list-style-name="WWNum1">
      <style:paragraph-properties fo:margin-left="1.08cm" fo:margin-right="1.524cm" fo:margin-top="0.273cm" fo:margin-bottom="0cm" style:contextual-spacing="false" fo:line-height="170%" fo:text-align="start" style:justify-single-word="false" fo:text-indent="-0.631cm" style:auto-text-indent="false">
        <style:tab-stops>
          <style:tab-stop style:position="1.081cm"/>
        </style:tab-stops>
      </style:paragraph-properties>
    </style:style>
    <style:style style:name="P11" style:family="paragraph" style:parent-style-name="List_20_Paragraph" style:list-style-name="WWNum1">
      <style:paragraph-properties fo:margin-left="1.08cm" fo:margin-right="1.524cm" fo:margin-top="0.062cm" fo:margin-bottom="0cm" style:contextual-spacing="false" fo:line-height="115%" fo:text-indent="-0.631cm" style:auto-text-indent="false">
        <style:tab-stops>
          <style:tab-stop style:position="1.081cm"/>
          <style:tab-stop style:position="6.835cm"/>
        </style:tab-stops>
      </style:paragraph-properties>
    </style:style>
    <style:style style:name="P12" style:family="paragraph" style:parent-style-name="Standard">
      <style:paragraph-properties fo:margin-left="8.874cm" fo:margin-right="1.496cm" fo:margin-top="0.176cm" fo:margin-bottom="0cm" style:contextual-spacing="false" fo:text-indent="-1.42cm" style:auto-text-indent="false"/>
    </style:style>
    <style:style style:name="P13" style:family="paragraph" style:parent-style-name="Standard">
      <style:paragraph-properties fo:margin-left="12.014cm" fo:margin-right="0cm" fo:margin-top="0cm" fo:margin-bottom="0cm" style:contextual-spacing="false" fo:line-height="0.49cm" fo:text-indent="0cm" style:auto-text-indent="false"/>
    </style:style>
    <style:style style:name="P14" style:family="paragraph" style:parent-style-name="Standard">
      <style:paragraph-properties fo:margin-left="0.196cm" fo:margin-right="0cm" fo:margin-top="0.36cm" fo:margin-bottom="0cm" style:contextual-spacing="false" fo:text-indent="0cm" style:auto-text-indent="false">
        <style:tab-stops>
          <style:tab-stop style:position="11.104cm"/>
          <style:tab-stop style:position="17.348cm"/>
        </style:tab-stops>
      </style:paragraph-properties>
    </style:style>
    <style:style style:name="P15" style:family="paragraph" style:parent-style-name="Standard">
      <style:paragraph-properties fo:margin-left="0.196cm" fo:margin-right="0cm" fo:margin-top="0.152cm" fo:margin-bottom="0cm" style:contextual-spacing="false" fo:text-indent="0cm" style:auto-text-indent="false">
        <style:tab-stops>
          <style:tab-stop style:position="4.577cm"/>
          <style:tab-stop style:position="12.144cm"/>
          <style:tab-stop style:position="12.621cm"/>
          <style:tab-stop style:position="17.496cm"/>
        </style:tab-stops>
      </style:paragraph-properties>
    </style:style>
    <style:style style:name="P16" style:family="paragraph" style:parent-style-name="Standard">
      <style:paragraph-properties fo:margin-left="0.196cm" fo:margin-right="0cm" fo:margin-top="0.152cm" fo:margin-bottom="0cm" style:contextual-spacing="false" fo:text-indent="0cm" style:auto-text-indent="false">
        <style:tab-stops>
          <style:tab-stop style:position="7.823cm"/>
          <style:tab-stop style:position="15.388cm"/>
        </style:tab-stops>
      </style:paragraph-properties>
    </style:style>
    <style:style style:name="P17" style:family="paragraph" style:parent-style-name="Standard">
      <style:paragraph-properties fo:margin-left="0.196cm" fo:margin-right="0cm" fo:margin-top="0.152cm" fo:margin-bottom="0cm" style:contextual-spacing="false" fo:text-indent="0cm" style:auto-text-indent="false">
        <style:tab-stops>
          <style:tab-stop style:position="5.352cm"/>
          <style:tab-stop style:position="7.285cm"/>
          <style:tab-stop style:position="9.968cm"/>
        </style:tab-stops>
      </style:paragraph-properties>
    </style:style>
    <style:style style:name="P18" style:family="paragraph" style:parent-style-name="Standard">
      <style:paragraph-properties fo:margin-left="0.196cm" fo:margin-right="0cm" fo:margin-top="0.152cm" fo:margin-bottom="0cm" style:contextual-spacing="false" fo:text-indent="0cm" style:auto-text-indent="false">
        <style:tab-stops>
          <style:tab-stop style:position="17.454cm"/>
        </style:tab-stops>
      </style:paragraph-properties>
    </style:style>
    <style:style style:name="P19" style:family="paragraph" style:parent-style-name="Standard">
      <style:paragraph-properties fo:margin-left="0.196cm" fo:margin-right="0cm" fo:margin-top="0.15cm" fo:margin-bottom="0cm" style:contextual-spacing="false" fo:text-indent="0cm" style:auto-text-indent="false">
        <style:tab-stops>
          <style:tab-stop style:position="2.667cm"/>
          <style:tab-stop style:position="7.214cm"/>
          <style:tab-stop style:position="12.218cm"/>
          <style:tab-stop style:position="17.454cm"/>
        </style:tab-stops>
      </style:paragraph-properties>
    </style:style>
    <style:style style:name="P20" style:family="paragraph" style:parent-style-name="Standard">
      <style:paragraph-properties fo:margin-left="0.196cm" fo:margin-right="0cm" fo:margin-top="0.15cm" fo:margin-bottom="0cm" style:contextual-spacing="false" fo:text-indent="0cm" style:auto-text-indent="false">
        <style:tab-stops>
          <style:tab-stop style:position="8.788cm"/>
        </style:tab-stops>
      </style:paragraph-properties>
    </style:style>
    <style:style style:name="P21" style:family="paragraph" style:parent-style-name="Standard">
      <style:paragraph-properties fo:margin-left="0.196cm" fo:margin-right="0cm" fo:margin-top="0.092cm" fo:margin-bottom="0cm" style:contextual-spacing="false" fo:text-align="justify" style:justify-single-word="false" fo:text-indent="0cm" style:auto-text-indent="false"/>
    </style:style>
    <style:style style:name="P22" style:family="paragraph" style:parent-style-name="Standard">
      <style:paragraph-properties fo:margin-left="1.693cm" fo:margin-right="13.446cm" fo:margin-top="0.358cm" fo:margin-bottom="0cm" style:contextual-spacing="false" fo:line-height="170%" fo:text-align="justify" style:justify-single-word="false" fo:text-indent="0.019cm" style:auto-text-indent="false">
        <style:tab-stops>
          <style:tab-stop style:position="3.704cm"/>
        </style:tab-stops>
      </style:paragraph-properties>
    </style:style>
    <style:style style:name="P23" style:family="paragraph" style:parent-style-name="Standard">
      <style:paragraph-properties fo:margin-left="1.715cm" fo:margin-right="1.432cm" fo:margin-top="0cm" fo:margin-bottom="0cm" style:contextual-spacing="false" fo:line-height="115%" fo:text-align="justify" style:justify-single-word="false" fo:text-indent="-0.023cm" style:auto-text-indent="false">
        <style:tab-stops>
          <style:tab-stop style:position="7.756cm"/>
          <style:tab-stop style:position="13.174cm"/>
          <style:tab-stop style:position="14.96cm"/>
          <style:tab-stop style:position="17.542cm"/>
        </style:tab-stops>
      </style:paragraph-properties>
    </style:style>
    <style:style style:name="P24" style:family="paragraph" style:parent-style-name="Standard">
      <style:paragraph-properties fo:margin-left="0.377cm" fo:margin-right="1.704cm" fo:margin-top="0.36cm" fo:margin-bottom="0cm" style:contextual-spacing="false" fo:text-align="center" style:justify-single-word="false" fo:text-indent="0cm" style:auto-text-indent="false"/>
    </style:style>
    <style:style style:name="P25" style:family="paragraph" style:parent-style-name="Standard">
      <style:paragraph-properties fo:margin-left="1.693cm" fo:margin-right="0cm" fo:margin-top="0.273cm" fo:margin-bottom="0cm" style:contextual-spacing="false" fo:text-align="justify" style:justify-single-word="false" fo:text-indent="0cm" style:auto-text-indent="false">
        <style:tab-stops>
          <style:tab-stop style:position="10.643cm"/>
        </style:tab-stops>
      </style:paragraph-properties>
    </style:style>
    <style:style style:name="P26" style:family="paragraph" style:parent-style-name="Standard">
      <style:paragraph-properties fo:margin-left="1.693cm" fo:margin-right="0cm" fo:margin-top="0.36cm" fo:margin-bottom="0cm" style:contextual-spacing="false" fo:text-indent="0cm" style:auto-text-indent="false">
        <style:tab-stops>
          <style:tab-stop style:position="6.56cm"/>
        </style:tab-stops>
      </style:paragraph-properties>
    </style:style>
    <style:style style:name="P27" style:family="paragraph" style:parent-style-name="Standard">
      <style:paragraph-properties fo:margin-left="1.693cm" fo:margin-right="0cm" fo:margin-top="0cm" fo:margin-bottom="0cm" style:contextual-spacing="false" fo:line-height="0.512cm" fo:text-indent="0cm" style:auto-text-indent="false"/>
    </style:style>
    <style:style style:name="P28" style:family="paragraph" style:parent-style-name="Standard">
      <style:paragraph-properties fo:margin-left="1.693cm" fo:margin-right="0cm" fo:margin-top="0.355cm" fo:margin-bottom="0cm" style:contextual-spacing="false" fo:text-indent="0cm" style:auto-text-indent="false"/>
    </style:style>
    <style:style style:name="P29" style:family="paragraph" style:parent-style-name="Standard">
      <style:paragraph-properties fo:margin-left="1.715cm" fo:margin-right="1.533cm" fo:margin-top="0.36cm" fo:margin-bottom="0cm" style:contextual-spacing="false" fo:line-height="115%" fo:text-indent="-0.021cm" style:auto-text-indent="false">
        <style:tab-stops>
          <style:tab-stop style:position="14.921cm"/>
        </style:tab-stops>
      </style:paragraph-properties>
    </style:style>
    <style:style style:name="P30" style:family="paragraph" style:parent-style-name="Standard">
      <style:paragraph-properties fo:margin-left="1.715cm" fo:margin-right="1.533cm" fo:margin-top="0.28cm" fo:margin-bottom="0cm" style:contextual-spacing="false" fo:line-height="115%" fo:text-indent="-0.021cm" style:auto-text-indent="false">
        <style:tab-stops>
          <style:tab-stop style:position="14.921cm"/>
        </style:tab-stops>
      </style:paragraph-properties>
    </style:style>
    <style:style style:name="P31" style:family="paragraph" style:parent-style-name="Standard">
      <style:paragraph-properties fo:margin-left="1.715cm" fo:margin-right="2.083cm" fo:margin-top="0.286cm" fo:margin-bottom="0cm" style:contextual-spacing="false" fo:line-height="115%" fo:text-indent="-0.021cm" style:auto-text-indent="false">
        <style:tab-stops>
          <style:tab-stop style:position="14.496cm"/>
        </style:tab-stops>
      </style:paragraph-properties>
    </style:style>
    <style:style style:name="P32" style:family="paragraph" style:parent-style-name="Standard">
      <style:paragraph-properties fo:margin-left="1.715cm" fo:margin-right="2.083cm" fo:margin-top="0.28cm" fo:margin-bottom="0cm" style:contextual-spacing="false" fo:line-height="115%" fo:text-indent="-0.021cm" style:auto-text-indent="false">
        <style:tab-stops>
          <style:tab-stop style:position="14.496cm"/>
        </style:tab-stops>
      </style:paragraph-properties>
    </style:style>
    <style:style style:name="P33" style:family="paragraph" style:parent-style-name="Standard">
      <style:paragraph-properties fo:margin-left="1.715cm" fo:margin-right="1.931cm" fo:margin-top="0.062cm" fo:margin-bottom="0cm" style:contextual-spacing="false" fo:line-height="115%" fo:text-indent="-0.021cm" style:auto-text-indent="false">
        <style:tab-stops>
          <style:tab-stop style:position="14.651cm"/>
        </style:tab-stops>
      </style:paragraph-properties>
    </style:style>
    <style:style style:name="P34" style:family="paragraph" style:parent-style-name="Standard">
      <style:paragraph-properties fo:margin-left="1.693cm" fo:margin-right="1.533cm" fo:margin-top="0.28cm" fo:margin-bottom="0cm" style:contextual-spacing="false" fo:line-height="105%" fo:text-align="justify" style:justify-single-word="false" fo:text-indent="0cm" style:auto-text-indent="false"/>
    </style:style>
    <style:style style:name="P35" style:family="paragraph" style:parent-style-name="Standard">
      <style:paragraph-properties fo:margin-left="1.693cm" fo:margin-right="3.286cm" fo:margin-top="0.358cm" fo:margin-bottom="0cm" style:contextual-spacing="false" fo:line-height="170%" fo:text-indent="0cm" style:auto-text-indent="false">
        <style:tab-stops>
          <style:tab-stop style:position="6.465cm"/>
        </style:tab-stops>
      </style:paragraph-properties>
    </style:style>
    <style:style style:name="P36" style:family="paragraph" style:parent-style-name="Standard">
      <style:paragraph-properties fo:margin-left="1.715cm" fo:margin-right="1.524cm" fo:margin-top="0.316cm" fo:margin-bottom="0cm" style:contextual-spacing="false" fo:line-height="115%" fo:text-indent="-0.023cm" style:auto-text-indent="false">
        <style:tab-stops>
          <style:tab-stop style:position="7.763cm"/>
        </style:tab-stops>
      </style:paragraph-properties>
    </style:style>
    <style:style style:name="P37" style:family="paragraph" style:parent-style-name="Standard">
      <style:paragraph-properties fo:margin-left="0.445cm" fo:margin-right="1.526cm" fo:margin-top="0.275cm" fo:margin-bottom="0cm" style:contextual-spacing="false" fo:line-height="115%" fo:text-align="justify" style:justify-single-word="false" fo:text-indent="0cm" style:auto-text-indent="false">
        <style:tab-stops>
          <style:tab-stop style:position="6.357cm"/>
          <style:tab-stop style:position="9.735cm"/>
        </style:tab-stops>
      </style:paragraph-properties>
    </style:style>
    <style:style style:name="P38" style:family="paragraph" style:parent-style-name="Standard">
      <style:paragraph-properties fo:margin-left="0.196cm" fo:margin-right="1.524cm" fo:margin-top="0.28cm" fo:margin-bottom="0cm" style:contextual-spacing="false" fo:line-height="115%" fo:text-align="justify" style:justify-single-word="false" fo:text-indent="0cm" style:auto-text-indent="false"/>
    </style:style>
    <style:style style:name="P39" style:family="paragraph" style:parent-style-name="Standard">
      <style:paragraph-properties fo:margin-left="0.445cm" fo:margin-right="1.524cm" fo:margin-top="0.36cm" fo:margin-bottom="0cm" style:contextual-spacing="false" fo:line-height="115%" fo:text-align="justify" style:justify-single-word="false" fo:text-indent="0cm" style:auto-text-indent="false"/>
    </style:style>
    <style:style style:name="P40" style:family="paragraph" style:parent-style-name="Standard">
      <style:paragraph-properties fo:margin-left="0.445cm" fo:margin-right="1.524cm" fo:margin-top="0cm" fo:margin-bottom="0cm" style:contextual-spacing="false" fo:line-height="115%" fo:text-align="justify" style:justify-single-word="false" fo:text-indent="0cm" style:auto-text-indent="false">
        <style:tab-stops>
          <style:tab-stop style:position="13.257cm"/>
        </style:tab-stops>
      </style:paragraph-properties>
    </style:style>
    <style:style style:name="P41" style:family="paragraph" style:parent-style-name="Standard">
      <style:paragraph-properties fo:margin-left="0.3cm" fo:margin-right="1.499cm" fo:margin-top="0.379cm" fo:margin-bottom="0cm" style:contextual-spacing="false" fo:line-height="115%" fo:text-align="justify" style:justify-single-word="false" fo:text-indent="0cm" style:auto-text-indent="false"/>
    </style:style>
    <style:style style:name="P42" style:family="paragraph" style:parent-style-name="Standard">
      <style:paragraph-properties fo:margin-left="0.445cm" fo:margin-right="0cm" fo:margin-top="0.152cm" fo:margin-bottom="0cm" style:contextual-spacing="false" fo:text-indent="0cm" style:auto-text-indent="false">
        <style:tab-stops>
          <style:tab-stop style:position="4.821cm"/>
        </style:tab-stops>
      </style:paragraph-properties>
    </style:style>
    <style:style style:name="P43" style:family="paragraph" style:parent-style-name="Standard">
      <style:paragraph-properties fo:margin-left="10.051cm" fo:margin-right="0cm" fo:margin-top="0.288cm" fo:margin-bottom="0cm" style:contextual-spacing="false" fo:text-indent="0cm" style:auto-text-indent="false">
        <style:tab-stops>
          <style:tab-stop style:position="17.339cm"/>
        </style:tab-stops>
      </style:paragraph-properties>
    </style:style>
    <style:style style:name="P44" style:family="paragraph" style:parent-style-name="Table_20_Paragraph">
      <style:paragraph-properties fo:orphans="0" fo:widows="0">
        <style:tab-stops/>
      </style:paragraph-properties>
      <style:text-properties style:font-name="Verdana" fo:font-size="10pt" style:font-size-asian="10pt" style:font-size-complex="10pt"/>
    </style:style>
    <style:style style:name="P45" style:family="paragraph" style:parent-style-name="Table_20_Paragraph">
      <style:paragraph-properties fo:margin-left="1.214cm" fo:margin-right="0cm" fo:line-height="0.515cm" fo:orphans="0" fo:widows="0" fo:text-indent="0cm" style:auto-text-indent="false">
        <style:tab-stops/>
      </style:paragraph-properties>
    </style:style>
    <style:style style:name="P46" style:family="paragraph" style:parent-style-name="Table_20_Paragraph">
      <style:paragraph-properties fo:margin-left="1.244cm" fo:margin-right="0cm" fo:line-height="0.515cm" fo:orphans="0" fo:widows="0" fo:text-indent="0cm" style:auto-text-indent="false">
        <style:tab-stops/>
      </style:paragraph-properties>
    </style:style>
    <style:style style:name="P47" style:family="paragraph" style:parent-style-name="Table_20_Paragraph">
      <style:paragraph-properties fo:margin-left="1.395cm" fo:margin-right="0cm" fo:line-height="0.515cm" fo:orphans="0" fo:widows="0" fo:text-indent="0cm" style:auto-text-indent="false">
        <style:tab-stops/>
      </style:paragraph-properties>
    </style:style>
    <style:style style:name="P48" style:family="paragraph" style:parent-style-name="Table_20_Paragraph">
      <style:paragraph-properties fo:margin-left="0.824cm" fo:margin-right="0cm" fo:line-height="0.515cm" fo:orphans="0" fo:widows="0" fo:text-indent="0cm" style:auto-text-indent="false">
        <style:tab-stops/>
      </style:paragraph-properties>
    </style:style>
    <style:style style:name="P49" style:family="paragraph" style:parent-style-name="Table_20_Paragraph">
      <style:paragraph-properties fo:margin-left="0.824cm" fo:margin-right="0cm" fo:margin-top="0.002cm" fo:margin-bottom="0cm" style:contextual-spacing="false" fo:orphans="0" fo:widows="0" fo:text-indent="0cm" style:auto-text-indent="false">
        <style:tab-stops/>
      </style:paragraph-properties>
    </style:style>
    <style:style style:name="P50" style:family="paragraph" style:parent-style-name="Text_20_body">
      <style:paragraph-properties fo:line-height="115%"/>
      <style:text-properties style:font-name="Verdana" fo:font-size="10pt" style:font-size-asian="10pt" style:font-size-complex="10pt"/>
    </style:style>
    <style:style style:name="P51" style:family="paragraph" style:parent-style-name="Text_20_body">
      <style:paragraph-properties fo:line-height="115%" fo:orphans="0" fo:widows="0"/>
      <style:text-properties style:font-name="Verdana" fo:font-size="10pt" style:font-size-asian="10pt" style:font-size-complex="10pt"/>
    </style:style>
    <style:style style:name="P52" style:family="paragraph" style:parent-style-name="Text_20_body">
      <style:paragraph-properties fo:margin-top="0.005cm" fo:margin-bottom="0cm" style:contextual-spacing="false" fo:line-height="115%"/>
      <style:text-properties style:font-name="Verdana" fo:font-size="10pt" fo:font-style="italic" fo:font-weight="bold" style:font-size-asian="10pt" style:font-style-asian="italic" style:font-weight-asian="bold" style:font-size-complex="10pt"/>
    </style:style>
    <style:style style:name="P53" style:family="paragraph" style:parent-style-name="Text_20_body">
      <style:paragraph-properties fo:margin-top="0.005cm" fo:margin-bottom="0cm" style:contextual-spacing="false" fo:line-height="115%"/>
      <style:text-properties style:font-name="Verdana" fo:font-size="10pt" style:font-size-asian="10pt" style:font-size-complex="10pt"/>
    </style:style>
    <style:style style:name="P54" style:family="paragraph" style:parent-style-name="Text_20_body">
      <style:paragraph-properties fo:margin-top="0.014cm" fo:margin-bottom="0cm" style:contextual-spacing="false" fo:line-height="115%"/>
      <style:text-properties style:font-name="Verdana" fo:font-size="10pt" style:font-size-asian="10pt" style:font-size-complex="10pt"/>
    </style:style>
    <style:style style:name="P55" style:family="paragraph" style:parent-style-name="Text_20_body">
      <style:paragraph-properties fo:margin-top="0.007cm" fo:margin-bottom="0cm" style:contextual-spacing="false" fo:line-height="115%"/>
      <style:text-properties style:font-name="Verdana" fo:font-size="10pt" style:font-size-asian="10pt" style:font-size-complex="10pt"/>
    </style:style>
    <style:style style:name="P56" style:family="paragraph" style:parent-style-name="Text_20_body">
      <style:paragraph-properties fo:margin-top="0.009cm" fo:margin-bottom="0cm" style:contextual-spacing="false" fo:line-height="115%"/>
      <style:text-properties style:font-name="Verdana" fo:font-size="10pt" style:font-size-asian="10pt" style:font-size-complex="10pt"/>
    </style:style>
    <style:style style:name="P57" style:family="paragraph" style:parent-style-name="Text_20_body">
      <style:paragraph-properties fo:margin-top="0.016cm" fo:margin-bottom="0cm" style:contextual-spacing="false" fo:line-height="115%"/>
      <style:text-properties style:font-name="Verdana" fo:font-size="10pt" style:font-size-asian="10pt" style:font-size-complex="10pt"/>
    </style:style>
    <style:style style:name="P58" style:family="paragraph" style:parent-style-name="Text_20_body">
      <style:paragraph-properties fo:margin-top="0.018cm" fo:margin-bottom="0cm" style:contextual-spacing="false" fo:line-height="115%"/>
      <style:text-properties style:font-name="Verdana" fo:font-size="10pt" style:font-size-asian="10pt" style:font-size-complex="10pt"/>
    </style:style>
    <style:style style:name="P59" style:family="paragraph" style:parent-style-name="Text_20_body">
      <style:paragraph-properties fo:margin-top="0.004cm" fo:margin-bottom="0cm" style:contextual-spacing="false" fo:line-height="115%"/>
      <style:text-properties style:font-name="Verdana" fo:font-size="10pt" style:font-size-asian="10pt" style:font-size-complex="10pt"/>
    </style:style>
    <style:style style:name="T1" style:family="text">
      <style:text-properties style:font-name="Verdana" fo:font-size="10pt" fo:font-style="italic" fo:font-weight="bold" style:font-size-asian="10pt" style:font-style-asian="italic" style:font-weight-asian="bold" style:font-size-complex="10pt"/>
    </style:style>
    <style:style style:name="T2" style:family="text">
      <style:text-properties style:font-name="Verdana" fo:font-size="10pt" fo:font-style="italic" style:font-size-asian="10pt" style:font-style-asian="italic" style:font-size-complex="10pt"/>
    </style:style>
    <style:style style:name="T3" style:family="text">
      <style:text-properties style:font-name="Verdana" fo:font-size="10pt" fo:letter-spacing="-0.09cm" fo:font-style="italic" fo:font-weight="bold" style:font-size-asian="10pt" style:font-style-asian="italic" style:font-weight-asian="bold" style:font-size-complex="10pt"/>
    </style:style>
    <style:style style:name="T4" style:family="text">
      <style:text-properties style:font-name="Verdana" fo:font-size="10pt" fo:letter-spacing="-0.09cm" style:font-size-asian="10pt" style:font-size-complex="10pt"/>
    </style:style>
    <style:style style:name="T5" style:family="text">
      <style:text-properties style:font-name="Verdana" fo:font-size="10pt" fo:letter-spacing="-0.005cm" fo:font-style="italic" fo:font-weight="bold" style:font-size-asian="10pt" style:font-style-asian="italic" style:font-weight-asian="bold" style:font-size-complex="10pt"/>
    </style:style>
    <style:style style:name="T6" style:family="text">
      <style:text-properties style:font-name="Verdana" fo:font-size="10pt" fo:letter-spacing="-0.005cm" fo:font-style="italic" style:font-size-asian="10pt" style:font-style-asian="italic" style:font-size-complex="10pt"/>
    </style:style>
    <style:style style:name="T7" style:family="text">
      <style:text-properties style:font-name="Verdana" fo:font-size="10pt" fo:letter-spacing="-0.005cm" style:font-size-asian="10pt" style:font-size-complex="10pt"/>
    </style:style>
    <style:style style:name="T8" style:family="text">
      <style:text-properties style:font-name="Verdana" fo:font-size="10pt" fo:letter-spacing="-0.002cm" fo:font-style="italic" fo:font-weight="bold" style:font-size-asian="10pt" style:font-style-asian="italic" style:font-weight-asian="bold" style:font-size-complex="10pt"/>
    </style:style>
    <style:style style:name="T9" style:family="text">
      <style:text-properties style:font-name="Verdana" fo:font-size="10pt" fo:letter-spacing="-0.002cm" fo:font-style="italic" style:font-size-asian="10pt" style:font-style-asian="italic" style:font-size-complex="10pt"/>
    </style:style>
    <style:style style:name="T10" style:family="text">
      <style:text-properties style:font-name="Verdana" fo:font-size="10pt" fo:letter-spacing="-0.002cm" style:font-size-asian="10pt" style:font-size-complex="10pt"/>
    </style:style>
    <style:style style:name="T11" style:family="text">
      <style:text-properties style:font-name="Verdana" fo:font-size="10pt" fo:letter-spacing="-0.004cm" fo:font-style="italic" fo:font-weight="bold" style:font-size-asian="10pt" style:font-style-asian="italic" style:font-weight-asian="bold" style:font-size-complex="10pt"/>
    </style:style>
    <style:style style:name="T12" style:family="text">
      <style:text-properties style:font-name="Verdana" fo:font-size="10pt" fo:letter-spacing="-0.004cm" style:font-size-asian="10pt" style:font-size-complex="10pt"/>
    </style:style>
    <style:style style:name="T13" style:family="text">
      <style:text-properties style:font-name="Verdana" fo:font-size="10pt" fo:letter-spacing="-0.004cm" fo:font-weight="bold" style:font-size-asian="10pt" style:font-weight-asian="bold" style:font-size-complex="10pt"/>
    </style:style>
    <style:style style:name="T14" style:family="text">
      <style:text-properties style:font-name="Verdana" fo:font-size="10pt" fo:letter-spacing="-0.011cm" fo:font-style="italic" fo:font-weight="bold" style:font-size-asian="10pt" style:font-style-asian="italic" style:font-weight-asian="bold" style:font-size-complex="10pt"/>
    </style:style>
    <style:style style:name="T15" style:family="text">
      <style:text-properties style:font-name="Verdana" fo:font-size="10pt" fo:letter-spacing="-0.011cm" style:font-size-asian="10pt" style:font-size-complex="10pt"/>
    </style:style>
    <style:style style:name="T16" style:family="text">
      <style:text-properties style:font-name="Verdana" fo:font-size="10pt" fo:letter-spacing="-0.009cm" fo:font-style="italic" fo:font-weight="bold" style:font-size-asian="10pt" style:font-style-asian="italic" style:font-weight-asian="bold" style:font-size-complex="10pt"/>
    </style:style>
    <style:style style:name="T17" style:family="text">
      <style:text-properties style:font-name="Verdana" fo:font-size="10pt" fo:letter-spacing="-0.009cm" style:font-size-asian="10pt" style:font-size-complex="10pt"/>
    </style:style>
    <style:style style:name="T18" style:family="text">
      <style:text-properties style:font-name="Verdana" fo:font-size="10pt" style:font-size-asian="10pt" style:font-size-complex="10pt"/>
    </style:style>
    <style:style style:name="T19" style:family="text">
      <style:text-properties style:font-name="Verdana" fo:font-size="10pt" style:text-underline-style="solid" style:text-underline-width="auto" style:text-underline-color="font-color" style:font-size-asian="10pt" style:font-size-complex="10pt"/>
    </style:style>
    <style:style style:name="T20" style:family="text">
      <style:text-properties style:font-name="Verdana" fo:font-size="10pt" style:text-underline-style="solid" style:text-underline-width="auto" style:text-underline-color="font-color" style:font-size-asian="10pt" style:font-size-complex="10pt" style:text-scale="99%"/>
    </style:style>
    <style:style style:name="T21" style:family="text">
      <style:text-properties style:font-name="Verdana" fo:font-size="10pt" fo:letter-spacing="0.002cm" style:font-size-asian="10pt" style:font-size-complex="10pt"/>
    </style:style>
    <style:style style:name="T22" style:family="text">
      <style:text-properties style:font-name="Verdana" fo:font-size="10pt" fo:letter-spacing="0.005cm" style:font-size-asian="10pt" style:font-size-complex="10pt"/>
    </style:style>
    <style:style style:name="T23" style:family="text">
      <style:text-properties style:font-name="Verdana" fo:font-size="10pt" fo:letter-spacing="0.011cm" style:font-size-asian="10pt" style:font-size-complex="10pt"/>
    </style:style>
    <style:style style:name="T24" style:family="text">
      <style:text-properties style:font-name="Verdana" fo:font-size="10pt" fo:letter-spacing="0.007cm" style:font-size-asian="10pt" style:font-size-complex="10pt"/>
    </style:style>
    <style:style style:name="T25" style:family="text">
      <style:text-properties style:font-name="Verdana" fo:font-size="10pt" fo:letter-spacing="0.019cm" style:font-size-asian="10pt" style:font-size-complex="10pt"/>
    </style:style>
    <style:style style:name="T26" style:family="text">
      <style:text-properties style:font-name="Verdana" fo:font-size="10pt" fo:letter-spacing="0.004cm" style:font-size-asian="10pt" style:font-size-complex="10pt"/>
    </style:style>
    <style:style style:name="T27" style:family="text">
      <style:text-properties style:font-name="Verdana" fo:font-size="10pt" fo:letter-spacing="0.009cm" style:font-size-asian="10pt" style:font-size-complex="10pt"/>
    </style:style>
    <style:style style:name="T28" style:family="text">
      <style:text-properties style:font-name="Verdana" fo:font-size="10pt" fo:letter-spacing="0.139cm" style:font-size-asian="10pt" style:font-size-complex="10pt"/>
    </style:style>
    <style:style style:name="T29" style:family="text">
      <style:text-properties style:font-name="Verdana" fo:font-size="10pt" fo:letter-spacing="0.141cm" style:font-size-asian="10pt" style:font-size-complex="10pt"/>
    </style:style>
    <style:style style:name="T30" style:family="text">
      <style:text-properties style:font-name="Verdana" fo:font-size="10pt" fo:letter-spacing="0.132cm" style:font-size-asian="10pt" style:font-size-complex="10pt"/>
    </style:style>
    <style:style style:name="T31" style:family="text">
      <style:text-properties style:font-name="Verdana" fo:font-size="10pt" fo:letter-spacing="0.048cm" style:font-size-asian="10pt" style:font-size-complex="10pt"/>
    </style:style>
    <style:style style:name="T32" style:family="text">
      <style:text-properties style:font-name="Verdana" fo:font-size="10pt" fo:letter-spacing="0.046cm" style:font-size-asian="10pt" style:font-size-complex="10pt"/>
    </style:style>
    <style:style style:name="T33" style:family="text">
      <style:text-properties style:font-name="Verdana" fo:font-size="10pt" fo:letter-spacing="-0.007cm" style:font-size-asian="10pt" style:font-size-complex="10pt"/>
    </style:style>
    <style:style style:name="T34" style:family="text">
      <style:text-properties style:font-name="Verdana" fo:font-size="10pt" fo:letter-spacing="-0.007cm" fo:font-style="italic" style:font-size-asian="10pt" style:font-style-asian="italic" style:font-size-complex="10pt"/>
    </style:style>
    <style:style style:name="T35" style:family="text">
      <style:text-properties style:font-name="Verdana" fo:font-size="10pt" fo:letter-spacing="-0.083cm" style:font-size-asian="10pt" style:font-size-complex="10pt"/>
    </style:style>
    <style:style style:name="T36" style:family="text">
      <style:text-properties style:font-name="Verdana" fo:font-size="10pt" fo:letter-spacing="0.06cm" style:font-size-asian="10pt" style:font-size-complex="10pt"/>
    </style:style>
    <style:style style:name="T37" style:family="text">
      <style:text-properties style:font-name="Verdana" fo:font-size="10pt" fo:letter-spacing="0.064cm" style:font-size-asian="10pt" style:font-size-complex="10pt"/>
    </style:style>
    <style:style style:name="T38" style:family="text">
      <style:text-properties style:font-name="Verdana" fo:font-size="10pt" fo:letter-spacing="0.062cm" style:font-size-asian="10pt" style:font-size-complex="10pt"/>
    </style:style>
    <style:style style:name="T39" style:family="text">
      <style:text-properties style:font-name="Verdana" fo:font-size="10pt" fo:letter-spacing="0.058cm" style:font-size-asian="10pt" style:font-size-complex="10pt"/>
    </style:style>
    <style:style style:name="T40" style:family="text">
      <style:text-properties style:font-name="Verdana" fo:font-size="10pt" fo:letter-spacing="0.049cm" style:font-size-asian="10pt" style:font-size-complex="10pt"/>
    </style:style>
    <style:style style:name="T41" style:family="text">
      <style:text-properties style:font-name="Verdana" fo:font-size="10pt" fo:letter-spacing="-0.092cm" style:font-size-asian="10pt" style:font-size-complex="10pt"/>
    </style:style>
    <style:style style:name="T42" style:family="text">
      <style:text-properties style:font-name="Verdana" fo:font-size="10pt" fo:font-weight="bold" style:font-size-asian="10pt" style:font-weight-asian="bold" style:font-size-complex="10pt"/>
    </style:style>
    <style:style style:name="T43" style:family="text">
      <style:text-properties style:font-name="Verdana" fo:font-size="10pt" fo:letter-spacing="0.106cm" style:font-size-asian="10pt" style:font-size-complex="10pt"/>
    </style:style>
    <style:style style:name="T44" style:family="text">
      <style:text-properties style:font-name="Verdana" fo:font-size="10pt" fo:letter-spacing="0.108cm" style:font-size-asian="10pt" style:font-size-complex="10pt"/>
    </style:style>
    <style:style style:name="T45" style:family="text">
      <style:text-properties style:font-name="Verdana" fo:font-size="10pt" fo:letter-spacing="0.104cm" style:font-size-asian="10pt" style:font-size-complex="10pt"/>
    </style:style>
    <style:style style:name="T46" style:family="text">
      <style:text-properties style:font-name="Verdana" fo:font-size="10pt" fo:letter-spacing="0.014cm" style:font-size-asian="10pt" style:font-size-complex="10pt"/>
    </style:style>
    <style:style style:name="T47" style:family="text">
      <style:text-properties style:font-name="Verdana" fo:font-size="10pt" fo:letter-spacing="0.012cm" style:font-size-asian="10pt" style:font-size-complex="10pt"/>
    </style:style>
    <style:style style:name="T48" style:family="text">
      <style:text-properties style:font-name="Verdana" fo:font-size="10pt" fo:letter-spacing="0.095cm" style:font-size-asian="10pt" style:font-size-complex="10pt"/>
    </style:style>
    <style:style style:name="T49" style:family="text">
      <style:text-properties style:font-name="Verdana" fo:font-size="10pt" style:text-underline-style="none" style:font-size-asian="10pt" style:font-size-complex="10pt"/>
    </style:style>
    <style:style style:name="T50" style:family="text">
      <style:text-properties style:font-name="Verdana" fo:font-size="10pt" fo:letter-spacing="0.016cm" style:font-size-asian="10pt" style:font-size-complex="10pt"/>
    </style:style>
    <style:style style:name="T51" style:family="text">
      <style:text-properties style:font-name="Verdana" fo:font-size="10pt" fo:letter-spacing="0.041cm" style:font-size-asian="10pt" style:font-size-complex="10pt"/>
    </style:style>
    <style:style style:name="T52" style:family="text">
      <style:text-properties style:font-name="Verdana" fo:font-size="10pt" fo:letter-spacing="0.042cm" style:font-size-asian="10pt" style:font-size-complex="10pt"/>
    </style:style>
    <style:style style:name="T53" style:family="text">
      <style:text-properties style:font-name="Verdana" fo:font-size="10pt" fo:letter-spacing="0.067cm" style:font-size-asian="10pt" style:font-size-complex="10pt"/>
    </style:style>
    <style:style style:name="T54" style:family="text">
      <style:text-properties style:font-name="Verdana" fo:font-size="10pt" fo:letter-spacing="0.035cm" style:font-size-asian="10pt" style:font-size-complex="10pt"/>
    </style:style>
    <style:style style:name="T55" style:family="text">
      <style:text-properties style:font-name="Verdana" fo:font-size="10pt" fo:letter-spacing="0.037cm" style:font-size-asian="10pt" style:font-size-complex="10pt"/>
    </style:style>
    <style:style style:name="T56" style:family="text">
      <style:text-properties style:font-name="Verdana" fo:font-size="10pt" fo:letter-spacing="0.034cm" style:font-size-asian="10pt" style:font-size-complex="10pt"/>
    </style:style>
    <style:style style:name="T57" style:family="text">
      <style:text-properties style:font-name="Verdana" fo:font-size="10pt" fo:letter-spacing="0.086cm" style:font-size-asian="10pt" style:font-size-complex="10pt"/>
    </style:style>
    <style:style style:name="T58" style:family="text">
      <style:text-properties fo:color="#757070" loext:opacity="100%" style:font-name="Verdana" fo:font-size="10pt" style:font-size-asian="10pt" style:font-size-complex="10pt"/>
    </style:style>
    <style:style style:name="T59" style:family="text">
      <style:text-properties fo:color="#757070" loext:opacity="100%" style:font-name="Verdana" fo:font-size="10pt" fo:font-style="italic" style:font-size-asian="10pt" style:font-style-asian="italic" style:font-size-complex="10pt"/>
    </style:style>
    <style:style style:name="T60" style:family="text">
      <style:text-properties fo:color="#757070" loext:opacity="100%" style:font-name="Verdana" fo:font-size="10pt" fo:letter-spacing="-0.005cm" fo:font-style="italic" style:font-size-asian="10pt" style:font-style-asian="italic" style:font-size-complex="10pt"/>
    </style:style>
    <style:style style:name="T61" style:family="text">
      <style:text-properties fo:color="#757070" loext:opacity="100%" style:font-name="Verdana" fo:font-size="10pt" fo:letter-spacing="0.035cm" fo:font-style="italic" style:font-size-asian="10pt" style:font-style-asian="italic" style:font-size-complex="10pt"/>
    </style:style>
    <style:style style:name="T62" style:family="text">
      <style:text-properties fo:color="#757070" loext:opacity="100%" style:font-name="Verdana" fo:font-size="10pt" fo:letter-spacing="-0.092cm" fo:font-style="italic" style:font-size-asian="10pt" style:font-style-asian="italic" style:font-size-complex="10pt"/>
    </style:style>
    <style:style style:name="T63" style:family="text">
      <style:text-properties fo:color="#757070" loext:opacity="100%" style:font-name="Verdana" fo:font-size="10pt" fo:letter-spacing="-0.002cm" fo:font-style="italic" style:font-size-asian="10pt" style:font-style-asian="italic" style:font-size-complex="10pt"/>
    </style:style>
    <style:style style:name="T64" style:family="text">
      <style:text-properties fo:color="#757070" loext:opacity="100%" style:font-name="Verdana" fo:font-size="10pt" fo:letter-spacing="-0.002cm" style:font-size-asian="10pt" style:font-size-complex="10pt"/>
    </style:style>
    <style:style style:name="T65" style:family="text">
      <style:text-properties fo:color="#757070" loext:opacity="100%" style:font-name="Verdana" fo:font-size="10pt" fo:letter-spacing="-0.023cm" fo:font-style="italic" style:font-size-asian="10pt" style:font-style-asian="italic" style:font-size-complex="10pt"/>
    </style:style>
    <style:style style:name="T66" style:family="text">
      <style:text-properties fo:color="#757070" loext:opacity="100%" style:font-name="Verdana" fo:font-size="10pt" fo:letter-spacing="0.002cm" fo:font-style="italic" style:font-size-asian="10pt" style:font-style-asian="italic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2"/>
      <text:p text:style-name="P12"><text:span text:style-name="T1"><text:s text:c="13"/>Allegato all’Avviso per l’accesso a contributi concessi</text:span><text:span text:style-name="T3"> </text:span><text:span text:style-name="T1">a</text:span><text:span text:style-name="T5"> </text:span><text:span text:style-name="T1">famiglie</text:span><text:span text:style-name="T8"> </text:span><text:span text:style-name="T1">numerose</text:span><text:span text:style-name="T8"> </text:span><text:span text:style-name="T1">con</text:span><text:span text:style-name="T8"> </text:span><text:span text:style-name="T1">almeno</text:span><text:span text:style-name="T8"> </text:span><text:span text:style-name="T1">quattro</text:span><text:span text:style-name="T11"> </text:span><text:span text:style-name="T1">figli</text:span></text:p>
      <text:p text:style-name="P13"><text:span text:style-name="T1">“DOMANDA</text:span><text:span text:style-name="T14"> </text:span><text:span text:style-name="T1">DI</text:span><text:span text:style-name="T16"> </text:span><text:span text:style-name="T1">AMMISSIONE”</text:span></text:p>
      <text:p text:style-name="P1"><text:span text:style-name="T18">QUADRO</text:span><text:span text:style-name="T10"> </text:span><text:span text:style-name="T18">A</text:span><text:span text:style-name="T7"> </text:span><text:span text:style-name="T18">–</text:span><text:span text:style-name="T10"> </text:span><text:span text:style-name="T18">DATI</text:span><text:span text:style-name="T12"> </text:span><text:span text:style-name="T18">ANAGRAFICI</text:span><text:span text:style-name="T7"> </text:span><text:span text:style-name="T18">DEL</text:span><text:span text:style-name="T12"> </text:span><text:span text:style-name="T18">RICHIEDENTE</text:span></text:p>
      <text:p text:style-name="P14"><text:span text:style-name="T18">Il/la</text:span><text:span text:style-name="T7"> </text:span><text:span text:style-name="T18">sottoscritto/a</text:span><text:span text:style-name="T12"> </text:span><text:span text:style-name="T18">cognome</text:span><text:span text:style-name="T19"><text:tab/></text:span><text:span text:style-name="T18">nome</text:span><text:span text:style-name="T21"> </text:span><text:span text:style-name="T20"><text:s/></text:span><text:span text:style-name="T19"><text:tab/></text:span></text:p>
      <text:p text:style-name="P53"/>
      <text:p text:style-name="P15"><text:span text:style-name="T18">nato/a il</text:span><text:span text:style-name="T19"><text:tab/></text:span><text:span text:style-name="T18">a</text:span><text:span text:style-name="T19"><text:tab/></text:span><text:span text:style-name="T18"><text:tab/>Prov. </text:span><text:span text:style-name="T20"><text:s/></text:span><text:span text:style-name="T19"><text:tab/></text:span></text:p>
      <text:p text:style-name="P53"/>
      <text:p text:style-name="P16"><text:span text:style-name="T18">residente</text:span><text:span text:style-name="T12"> </text:span><text:span text:style-name="T18">in</text:span><text:span text:style-name="T19"><text:tab/></text:span><text:span text:style-name="T18">Comune</text:span><text:span text:style-name="T12"> </text:span><text:span text:style-name="T18">afferente</text:span><text:span text:style-name="T10"> </text:span><text:span text:style-name="T18">la</text:span><text:span text:style-name="T7"> </text:span><text:span text:style-name="T18">Zona</text:span><text:span text:style-name="T7"> </text:span><text:span text:style-name="T18">Sociale n.9 Via</text:span><text:span text:style-name="T21"> </text:span><text:span text:style-name="T18">/</text:span><text:span text:style-name="T12"> </text:span><text:span text:style-name="T18">P.zza</text:span></text:p>
      <text:p text:style-name="P54"/>
      <text:p text:style-name="P17"><text:span text:style-name="T20"><text:s/></text:span><text:span text:style-name="T19"><text:tab/></text:span><text:span text:style-name="T18">n.°</text:span><text:span text:style-name="T19"><text:tab/></text:span><text:span text:style-name="T18">CAP</text:span><text:span text:style-name="T19"> <text:tab/></text:span></text:p>
      <text:p text:style-name="P53"/>
      <text:p text:style-name="P18"><text:span text:style-name="T18">domiciliato</text:span><text:span text:style-name="T15"> </text:span><text:span text:style-name="T18">presso</text:span><text:span text:style-name="T21"> </text:span><text:span text:style-name="T20"><text:s/></text:span><text:span text:style-name="T19"><text:tab/></text:span></text:p>
      <text:p text:style-name="P53"/>
      <text:p text:style-name="P19"><text:span text:style-name="T18">CAP</text:span><text:span text:style-name="T19"><text:tab/></text:span><text:span text:style-name="T18">tel.</text:span><text:span text:style-name="T19"><text:tab/></text:span><text:span text:style-name="T18">cell.</text:span><text:span text:style-name="T19"><text:tab/></text:span><text:span text:style-name="T18">Codice</text:span><text:span text:style-name="T17"> </text:span><text:span text:style-name="T18">Fiscale</text:span><text:span text:style-name="T19"> <text:tab/></text:span></text:p>
      <text:p text:style-name="P55"/>
      <text:p text:style-name="P20"><text:span text:style-name="T18">Indirizzo</text:span><text:span text:style-name="T12"> </text:span><text:span text:style-name="T18">email</text:span><text:span text:style-name="T12"> </text:span><text:span text:style-name="T20"><text:s/></text:span><text:span text:style-name="T19"><text:tab/></text:span></text:p>
      <text:p text:style-name="P53"/>
      <text:p text:style-name="P21"><text:span text:style-name="T18">Cittadinanza</text:span><text:span text:style-name="T7"> </text:span><text:span text:style-name="T18">:</text:span></text:p>
      <text:p text:style-name="P22"><text:span text:style-name="T18">cittadino italiano;</text:span><text:span text:style-name="T21"> </text:span><text:span text:style-name="T18">cittadinocomunitario;</text:span></text:p>
      <text:p text:style-name="P23"><text:span text:style-name="T18">cittadino</text:span><text:span text:style-name="T22"> </text:span><text:span text:style-name="T18">extracomunitario,</text:span><text:span text:style-name="T23"> </text:span><text:span text:style-name="T18">in</text:span><text:span text:style-name="T22"> </text:span><text:span text:style-name="T18">possesso</text:span><text:span text:style-name="T24"> </text:span><text:span text:style-name="T18">di</text:span><text:span text:style-name="T25"> </text:span><text:span text:style-name="T18">titolo</text:span><text:span text:style-name="T26"> </text:span><text:span text:style-name="T18">di</text:span><text:span text:style-name="T27"> </text:span><text:span text:style-name="T18">soggiorno</text:span><text:span text:style-name="T24"> </text:span><text:span text:style-name="T18">regolare</text:span><text:span text:style-name="T22"> </text:span><text:span text:style-name="T18">n.</text:span><text:span text:style-name="T20"> </text:span><text:span text:style-name="T19"><text:tab/><text:tab/></text:span><text:span text:style-name="T18"> rilasciato</text:span><text:span text:style-name="T28"> </text:span><text:span text:style-name="T18">da</text:span><text:span text:style-name="T19"><text:tab/></text:span><text:span text:style-name="T18">con</text:span><text:span text:style-name="T29"> </text:span><text:span text:style-name="T18">scadenza</text:span><text:span text:style-name="T30"> </text:span><text:span text:style-name="T18">il</text:span><text:span text:style-name="T19"><text:tab/><text:tab/></text:span><text:span text:style-name="T18">o</text:span><text:span text:style-name="T31"> </text:span><text:span text:style-name="T18">in</text:span><text:span text:style-name="T31"> </text:span><text:span text:style-name="T18">caso</text:span><text:span text:style-name="T32"> </text:span><text:span text:style-name="T18">di</text:span><text:span text:style-name="T21"> </text:span><text:span text:style-name="T18">rinnovo</text:span><text:span text:style-name="T7"> </text:span><text:span text:style-name="T18">con</text:span><text:span text:style-name="T12"> </text:span><text:span text:style-name="T18">ricevuta</text:span><text:span text:style-name="T7"> </text:span><text:span text:style-name="T18">di presentazione in</text:span><text:span text:style-name="T12"> </text:span><text:span text:style-name="T18">data</text:span><text:span text:style-name="T19"><text:tab/></text:span><text:span text:style-name="T18">;</text:span></text:p>
      <text:p text:style-name="P50"/>
      <text:p text:style-name="P54"/>
      <text:p text:style-name="P3"><text:span text:style-name="T18">DICHIARA</text:span></text:p>
      <text:p text:style-name="P24"><text:span text:style-name="T18">(ai</text:span><text:span text:style-name="T10"> </text:span><text:span text:style-name="T18">sensi</text:span><text:span text:style-name="T33"> </text:span><text:span text:style-name="T18">dell’art.</text:span><text:span text:style-name="T12"> </text:span><text:span text:style-name="T18">71</text:span><text:span text:style-name="T12"> </text:span><text:span text:style-name="T18">D.P.R.</text:span><text:span text:style-name="T12"> </text:span><text:span text:style-name="T18">445/2000)</text:span></text:p>
      <text:list xml:id="list1577603138" text:style-name="WWNum1">
        <text:list-item>
          <text:p text:style-name="P6"><text:span text:style-name="T18">che la situazione reddituale come da certificazione ISEE in corso di validità, ai sensi della normativa</text:span><text:span text:style-name="T35"> </text:span><text:span text:style-name="T18">vigente,</text:span><text:span text:style-name="T12"> </text:span><text:span text:style-name="T18">è:</text:span></text:p>
        </text:list-item>
      </text:list>
      <text:p text:style-name="P25"><text:span text:style-name="T18">inferiore</text:span><text:span text:style-name="T7"> </text:span><text:span text:style-name="T18">a 10.000</text:span><text:span text:style-name="T12"> </text:span><text:span text:style-name="T18">euro ovvero par</text:span><text:span text:style-name="T7"> </text:span><text:span text:style-name="T18">ad</text:span><text:span text:style-name="T12"> </text:span><text:span text:style-name="T18">€</text:span><text:span text:style-name="T19"><text:tab/></text:span><text:span text:style-name="T58">[</text:span><text:span text:style-name="T59">n.d.r.</text:span><text:span text:style-name="T60"> </text:span><text:span text:style-name="T59">inserire</text:span><text:span text:style-name="T60"> </text:span><text:span text:style-name="T59">l’importo</text:span><text:span text:style-name="T60"> </text:span><text:span text:style-name="T59">dell’ISEE</text:span><text:span text:style-name="T58">].</text:span></text:p>
      <text:p text:style-name="P29"><text:span text:style-name="T18">da</text:span><text:span text:style-name="T36"> </text:span><text:span text:style-name="T18">10.000,01</text:span><text:span text:style-name="T37"> </text:span><text:span text:style-name="T18">euro</text:span><text:span text:style-name="T36"> </text:span><text:span text:style-name="T18">a</text:span><text:span text:style-name="T37"> </text:span><text:span text:style-name="T18">15.000,00</text:span><text:span text:style-name="T38"> </text:span><text:span text:style-name="T18">euro</text:span><text:span text:style-name="T39"> </text:span><text:span text:style-name="T18">ovvero</text:span><text:span text:style-name="T36"> </text:span><text:span text:style-name="T18">pari</text:span><text:span text:style-name="T39"> </text:span><text:span text:style-name="T18">ad</text:span><text:span text:style-name="T37"> </text:span><text:span text:style-name="T18">€</text:span><text:span text:style-name="T19"><text:tab/></text:span><text:span text:style-name="T58">[</text:span><text:span text:style-name="T59">n.d.r.</text:span><text:span text:style-name="T61"> </text:span><text:span text:style-name="T59">inserire</text:span><text:span text:style-name="T62"> </text:span><text:span text:style-name="T59">l’importo</text:span><text:span text:style-name="T63"> </text:span><text:span text:style-name="T59">dell’ISEE</text:span><text:span text:style-name="T58">].</text:span></text:p>
      <text:p text:style-name="P30"><text:span text:style-name="T18">da</text:span><text:span text:style-name="T36"> </text:span><text:span text:style-name="T18">15.000,01</text:span><text:span text:style-name="T37"> </text:span><text:span text:style-name="T18">euro</text:span><text:span text:style-name="T36"> </text:span><text:span text:style-name="T18">a</text:span><text:span text:style-name="T37"> </text:span><text:span text:style-name="T18">20.000,00</text:span><text:span text:style-name="T38"> </text:span><text:span text:style-name="T18">euro</text:span><text:span text:style-name="T39"> </text:span><text:span text:style-name="T18">ovvero</text:span><text:span text:style-name="T36"> </text:span><text:span text:style-name="T18">pari</text:span><text:span text:style-name="T39"> </text:span><text:span text:style-name="T18">ad</text:span><text:span text:style-name="T37"> </text:span><text:span text:style-name="T18">€</text:span><text:span text:style-name="T19"><text:tab/></text:span><text:span text:style-name="T58">[</text:span><text:span text:style-name="T59">n.d.r.</text:span><text:span text:style-name="T61"> </text:span><text:span text:style-name="T59">inserire</text:span><text:span text:style-name="T62"> </text:span><text:span text:style-name="T59">l’importo</text:span><text:span text:style-name="T63"> </text:span><text:span text:style-name="T59">dell’ISEE</text:span><text:span text:style-name="T58">].</text:span></text:p>
      <text:p text:style-name="P31"><text:span text:style-name="T18">da</text:span><text:span text:style-name="T10"> </text:span><text:span text:style-name="T18">20.001,00</text:span><text:span text:style-name="T7"> </text:span><text:span text:style-name="T18">euro</text:span><text:span text:style-name="T12"> </text:span><text:span text:style-name="T18">a</text:span><text:span text:style-name="T33"> </text:span><text:span text:style-name="T18">25.000,00</text:span><text:span text:style-name="T12"> </text:span><text:span text:style-name="T18">euro</text:span><text:span text:style-name="T10"> </text:span><text:span text:style-name="T18">ovvero</text:span><text:span text:style-name="T7"> </text:span><text:span text:style-name="T18">pari ad €</text:span><text:span text:style-name="T19"><text:tab/></text:span><text:span text:style-name="T58">[</text:span><text:span text:style-name="T59">n.d.r.</text:span><text:span text:style-name="T65"> </text:span><text:span text:style-name="T59">inserire</text:span><text:span text:style-name="T62"> </text:span><text:span text:style-name="T59">l’importo</text:span><text:span text:style-name="T63"> </text:span><text:span text:style-name="T59">dell’ISEE</text:span><text:span text:style-name="T58">].</text:span></text:p>
      <text:p text:style-name="P32"><text:span text:style-name="T18">da</text:span><text:span text:style-name="T10"> </text:span><text:span text:style-name="T18">25.001,00</text:span><text:span text:style-name="T7"> </text:span><text:span text:style-name="T18">euro</text:span><text:span text:style-name="T12"> </text:span><text:span text:style-name="T18">a</text:span><text:span text:style-name="T33"> </text:span><text:span text:style-name="T18">30.000,00</text:span><text:span text:style-name="T12"> </text:span><text:span text:style-name="T18">euro</text:span><text:span text:style-name="T10"> </text:span><text:span text:style-name="T18">ovvero</text:span><text:span text:style-name="T7"> </text:span><text:span text:style-name="T18">pari ad €</text:span><text:span text:style-name="T19"><text:tab/></text:span><text:span text:style-name="T58">[</text:span><text:span text:style-name="T59">n.d.r.</text:span><text:span text:style-name="T65"> </text:span><text:span text:style-name="T59">inserire</text:span><text:span text:style-name="T62"> </text:span><text:span text:style-name="T59">l’importo</text:span><text:span text:style-name="T63"> </text:span><text:span text:style-name="T59">dell’ISEE</text:span><text:span text:style-name="T58">].</text:span></text:p>
      <text:p text:style-name="P33"><text:span text:style-name="T18">da</text:span><text:span text:style-name="T12"> </text:span><text:span text:style-name="T18">30.001,00</text:span><text:span text:style-name="T10"> </text:span><text:span text:style-name="T18">a</text:span><text:span text:style-name="T7"> </text:span><text:span text:style-name="T18">36.000,00</text:span><text:span text:style-name="T10"> </text:span><text:span text:style-name="T18">euro</text:span><text:span text:style-name="T12"> </text:span><text:span text:style-name="T18">ovvero</text:span><text:span text:style-name="T12"> </text:span><text:span text:style-name="T18">pari</text:span><text:span text:style-name="T12"> </text:span><text:span text:style-name="T18">ad</text:span><text:span text:style-name="T12"> </text:span><text:span text:style-name="T18">€</text:span><text:span text:style-name="T19"><text:tab/></text:span><text:span text:style-name="T64">[</text:span><text:span text:style-name="T63">n.d.r. </text:span><text:span text:style-name="T59">inserire</text:span><text:span text:style-name="T62"> </text:span><text:span text:style-name="T59">l’importo</text:span><text:span text:style-name="T63"> </text:span><text:span text:style-name="T59">dell’ISEE</text:span><text:span text:style-name="T58">].</text:span></text:p>
      <text:list xml:id="list92215731315041" text:continue-numbering="true" text:style-name="WWNum1">
        <text:list-item>
          <text:p text:style-name="P7"><text:span text:style-name="T18">di</text:span><text:span text:style-name="T31"> </text:span><text:span text:style-name="T18">avere</text:span><text:span text:style-name="T31"> </text:span><text:span text:style-name="T18">nel</text:span><text:span text:style-name="T31"> </text:span><text:span text:style-name="T18">proprio</text:span><text:span text:style-name="T31"> </text:span><text:span text:style-name="T18">nucleo</text:span><text:span text:style-name="T31"> </text:span><text:span text:style-name="T18">familiare</text:span><text:span text:style-name="T31"> </text:span><text:span text:style-name="T18">n.</text:span><text:span text:style-name="T19"><text:tab/></text:span><text:span text:style-name="T18">figli</text:span><text:span text:style-name="T31"> </text:span><text:span text:style-name="T18">di</text:span><text:span text:style-name="T31"> </text:span><text:span text:style-name="T18">età</text:span><text:span text:style-name="T31"> </text:span><text:span text:style-name="T18">inferiore</text:span><text:span text:style-name="T31"> </text:span><text:span text:style-name="T18">a</text:span><text:span text:style-name="T31"> </text:span><text:span text:style-name="T18">26</text:span><text:span text:style-name="T31"> </text:span><text:span text:style-name="T18">anni,</text:span><text:span text:style-name="T31"> </text:span><text:span text:style-name="T18">di</text:span><text:span text:style-name="T31"> </text:span><text:span text:style-name="T18">seguito</text:span><text:span text:style-name="T40"> </text:span><text:soft-page-break/><text:span text:style-name="T18">si</text:span><text:span text:style-name="T41"> </text:span><text:span text:style-name="T18">riportano</text:span><text:span text:style-name="T12"> </text:span><text:span text:style-name="T18">i</text:span><text:span text:style-name="T12"> </text:span><text:span text:style-name="T18">dati</text:span><text:span text:style-name="T12"> </text:span><text:span text:style-name="T18">anagrafici:</text:span></text:p>
        </text:list-item>
      </text:list>
      <text:p text:style-name="P34"><text:span text:style-name="T18">(Il nucleo familiare è quello definito all’art. 3 del Decreto del Presidente del Consiglio dei Ministri del 5</text:span><text:span text:style-name="T21"> </text:span><text:span text:style-name="T18">dicembre 2013 n. 159 (Regolamento concernente la revisione delle modalità di determinazione e i campi di</text:span><text:span text:style-name="T21"> </text:span><text:span text:style-name="T18">applicazione</text:span><text:span text:style-name="T12"> </text:span><text:span text:style-name="T18">dell'Indicatore</text:span><text:span text:style-name="T10"> </text:span><text:span text:style-name="T18">della situazione</text:span><text:span text:style-name="T12"> </text:span><text:span text:style-name="T18">economica</text:span><text:span text:style-name="T21"> </text:span><text:span text:style-name="T18">equivalente</text:span><text:span text:style-name="T21"> </text:span><text:span text:style-name="T18">(ISEE).</text:span></text:p>
      <text:p text:style-name="P50"/>
      <text:p text:style-name="P54"/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45"><text:span text:style-name="T42">NOME COGNOME</text:span></text:p>
          </table:table-cell>
          <table:table-cell table:style-name="Tabella1.A1" office:value-type="string">
            <text:p text:style-name="P46"><text:span text:style-name="T42">DATA</text:span><text:span text:style-name="T13"> </text:span><text:span text:style-name="T42">DI NASCITA</text:span></text:p>
          </table:table-cell>
          <table:table-cell table:style-name="Tabella1.A1" office:value-type="string">
            <text:p text:style-name="P47"><text:span text:style-name="T42">CODICE</text:span><text:span text:style-name="T13"> </text:span><text:span text:style-name="T42">FISCALE</text:span></text:p>
          </table:table-cell>
        </table:table-row>
        <table:table-row table:style-name="Tabella1.1">
          <table:table-cell table:style-name="Tabella1.A1" office:value-type="string">
            <text:p text:style-name="P48"><text:span text:style-name="T18">1.</text:span></text:p>
          </table:table-cell>
          <table:table-cell table:style-name="Tabella1.A1" office:value-type="string">
            <text:p text:style-name="P44"/>
          </table:table-cell>
          <table:table-cell table:style-name="Tabella1.A1" office:value-type="string">
            <text:p text:style-name="P44"/>
          </table:table-cell>
        </table:table-row>
        <table:table-row table:style-name="Tabella1.1">
          <table:table-cell table:style-name="Tabella1.A1" office:value-type="string">
            <text:p text:style-name="P48"><text:span text:style-name="T18">2.</text:span></text:p>
          </table:table-cell>
          <table:table-cell table:style-name="Tabella1.A1" office:value-type="string">
            <text:p text:style-name="P44"/>
          </table:table-cell>
          <table:table-cell table:style-name="Tabella1.A1" office:value-type="string">
            <text:p text:style-name="P44"/>
          </table:table-cell>
        </table:table-row>
        <table:table-row table:style-name="Tabella1.1">
          <table:table-cell table:style-name="Tabella1.A1" office:value-type="string">
            <text:p text:style-name="P48"><text:span text:style-name="T18">3.</text:span></text:p>
          </table:table-cell>
          <table:table-cell table:style-name="Tabella1.A1" office:value-type="string">
            <text:p text:style-name="P44"/>
          </table:table-cell>
          <table:table-cell table:style-name="Tabella1.A1" office:value-type="string">
            <text:p text:style-name="P44"/>
          </table:table-cell>
        </table:table-row>
        <table:table-row table:style-name="Tabella1.5">
          <table:table-cell table:style-name="Tabella1.A1" office:value-type="string">
            <text:p text:style-name="P49"><text:span text:style-name="T18">4.</text:span></text:p>
          </table:table-cell>
          <table:table-cell table:style-name="Tabella1.A1" office:value-type="string">
            <text:p text:style-name="P44"/>
          </table:table-cell>
          <table:table-cell table:style-name="Tabella1.A1" office:value-type="string">
            <text:p text:style-name="P44"/>
          </table:table-cell>
        </table:table-row>
      </table:table>
      <text:p text:style-name="P51"/>
      <text:p text:style-name="P56"/>
      <text:list xml:id="list92216190868268" text:continue-numbering="true" text:style-name="WWNum1">
        <text:list-item>
          <text:p text:style-name="P8"><text:span text:style-name="T18">che</text:span><text:span text:style-name="T10"> </text:span><text:span text:style-name="T18">nel proprio</text:span><text:span text:style-name="T7"> </text:span><text:span text:style-name="T18">nucleo</text:span><text:span text:style-name="T12"> </text:span><text:span text:style-name="T18">familiare:</text:span></text:p>
        </text:list-item>
      </text:list>
      <text:p text:style-name="P35"><text:span text:style-name="T18">sono</text:span><text:span text:style-name="T10"> </text:span><text:span text:style-name="T18">presenti</text:span><text:span text:style-name="T12"> </text:span><text:span text:style-name="T18">n.</text:span><text:span text:style-name="T19"><text:tab/></text:span><text:span text:style-name="T18">figli con disabilità accertata ai sensi della L. 104/1992;</text:span><text:span text:style-name="T41"> </text:span><text:span text:style-name="T18">non</text:span><text:span text:style-name="T12"> </text:span><text:span text:style-name="T18">sono</text:span><text:span text:style-name="T12"> </text:span><text:span text:style-name="T18">presenti</text:span><text:span text:style-name="T7"> </text:span><text:span text:style-name="T18">figli con</text:span><text:span text:style-name="T21"> </text:span><text:span text:style-name="T18">disabilità accertata</text:span><text:span text:style-name="T7"> </text:span><text:span text:style-name="T18">ai sensi della L.</text:span><text:span text:style-name="T7"> </text:span><text:span text:style-name="T18">104/1992.</text:span></text:p>
      <text:list xml:id="list92215455646907" text:continue-numbering="true" text:style-name="WWNum1">
        <text:list-item>
          <text:p text:style-name="P9"><text:span text:style-name="T18">che</text:span><text:span text:style-name="T10"> </text:span><text:span text:style-name="T18">nel proprio</text:span><text:span text:style-name="T7"> </text:span><text:span text:style-name="T18">nucleo</text:span><text:span text:style-name="T12"> </text:span><text:span text:style-name="T18">familiare:</text:span></text:p>
        </text:list-item>
      </text:list>
      <text:p text:style-name="P26"><text:span text:style-name="T18">sono</text:span><text:span text:style-name="T10"> </text:span><text:span text:style-name="T18">presenti</text:span><text:span text:style-name="T12"> </text:span><text:span text:style-name="T18">n.</text:span><text:span text:style-name="T19"><text:tab/></text:span><text:span text:style-name="T18">componenti</text:span><text:span text:style-name="T33"> </text:span><text:span text:style-name="T18">con</text:span><text:span text:style-name="T7"> </text:span><text:span text:style-name="T18">disabilità</text:span><text:span text:style-name="T33"> </text:span><text:span text:style-name="T18">accertata</text:span><text:span text:style-name="T10"> </text:span><text:span text:style-name="T18">ai</text:span><text:span text:style-name="T7"> </text:span><text:span text:style-name="T18">sensi</text:span><text:span text:style-name="T33"> </text:span><text:span text:style-name="T18">della</text:span><text:span text:style-name="T10"> </text:span><text:span text:style-name="T18">L.</text:span><text:span text:style-name="T12"> </text:span><text:span text:style-name="T18">104/1992</text:span></text:p>
      <text:p text:style-name="P57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45"><text:span text:style-name="T42">NOME COGNOME</text:span></text:p>
          </table:table-cell>
          <table:table-cell table:style-name="Tabella2.A1" office:value-type="string">
            <text:p text:style-name="P47"><text:span text:style-name="T42">CODICE</text:span><text:span text:style-name="T13"> </text:span><text:span text:style-name="T42">FISCALE</text:span></text:p>
          </table:table-cell>
        </table:table-row>
        <table:table-row table:style-name="Tabella2.1">
          <table:table-cell table:style-name="Tabella2.A1" office:value-type="string">
            <text:p text:style-name="P44"/>
          </table:table-cell>
          <table:table-cell table:style-name="Tabella2.A1" office:value-type="string">
            <text:p text:style-name="P44"/>
          </table:table-cell>
        </table:table-row>
        <table:table-row table:style-name="Tabella2.3">
          <table:table-cell table:style-name="Tabella2.A1" office:value-type="string">
            <text:p text:style-name="P44"/>
          </table:table-cell>
          <table:table-cell table:style-name="Tabella2.A1" office:value-type="string">
            <text:p text:style-name="P44"/>
          </table:table-cell>
        </table:table-row>
        <table:table-row table:style-name="Tabella2.1">
          <table:table-cell table:style-name="Tabella2.A1" office:value-type="string">
            <text:p text:style-name="P44"/>
          </table:table-cell>
          <table:table-cell table:style-name="Tabella2.A1" office:value-type="string">
            <text:p text:style-name="P44"/>
          </table:table-cell>
        </table:table-row>
        <table:table-row table:style-name="Tabella2.1">
          <table:table-cell table:style-name="Tabella2.A1" office:value-type="string">
            <text:p text:style-name="P44"/>
          </table:table-cell>
          <table:table-cell table:style-name="Tabella2.A1" office:value-type="string">
            <text:p text:style-name="P44"/>
          </table:table-cell>
        </table:table-row>
      </table:table>
      <text:p text:style-name="P51"/>
      <text:p text:style-name="P36"><text:span text:style-name="T18">non</text:span><text:span text:style-name="T43"> </text:span><text:span text:style-name="T18">sono</text:span><text:span text:style-name="T44"> </text:span><text:span text:style-name="T18">presenti</text:span><text:span text:style-name="T45"> </text:span><text:span text:style-name="T18">n.</text:span><text:span text:style-name="T19"><text:tab/></text:span><text:span text:style-name="T18">componenti</text:span><text:span text:style-name="T22"> </text:span><text:span text:style-name="T18">con</text:span><text:span text:style-name="T46"> </text:span><text:span text:style-name="T18">disabilità</text:span><text:span text:style-name="T47"> </text:span><text:span text:style-name="T18">accertata</text:span><text:span text:style-name="T27"> </text:span><text:span text:style-name="T18">ai</text:span><text:span text:style-name="T47"> </text:span><text:span text:style-name="T18">sensi</text:span><text:span text:style-name="T47"> </text:span><text:span text:style-name="T18">della</text:span><text:span text:style-name="T47"> </text:span><text:span text:style-name="T18">L.</text:span><text:span text:style-name="T41"> </text:span><text:span text:style-name="T18">104/1992.</text:span></text:p>
      <text:list xml:id="list92214342049236" text:continue-numbering="true" text:style-name="WWNum1">
        <text:list-item>
          <text:p text:style-name="P10"><text:span text:style-name="T18">che il proprio nucleo familiare:</text:span><text:span text:style-name="T41"> </text:span><text:span text:style-name="T18">è monoparentale</text:span></text:p>
        </text:list-item>
      </text:list>
      <text:p text:style-name="P27"><text:span text:style-name="T18">non</text:span><text:span text:style-name="T7"> </text:span><text:span text:style-name="T18">è monoparentale</text:span></text:p>
      <text:list xml:id="list92215785218257" text:continue-numbering="true" text:style-name="WWNum1">
        <text:list-item>
          <text:p text:style-name="P11"><text:span text:style-name="T18">che</text:span><text:span text:style-name="T21"> </text:span><text:span text:style-name="T18">è</text:span><text:span text:style-name="T21"> </text:span><text:span text:style-name="T18">residente</text:span><text:span text:style-name="T21"> </text:span><text:span text:style-name="T18">in</text:span><text:span text:style-name="T21"> </text:span><text:span text:style-name="T18">uno</text:span><text:span text:style-name="T21"> </text:span><text:span text:style-name="T18">dei</text:span><text:span text:style-name="T21"> </text:span><text:span text:style-name="T18">Comuni</text:span><text:span text:style-name="T21"> </text:span><text:span text:style-name="T18">della</text:span><text:span text:style-name="T21"> </text:span><text:span text:style-name="T18">Regione</text:span><text:span text:style-name="T21"> </text:span><text:span text:style-name="T18">Umbria</text:span><text:span text:style-name="T21"> </text:span><text:span text:style-name="T18">da</text:span><text:span text:style-name="T21"> </text:span><text:span text:style-name="T18">almeno</text:span><text:span text:style-name="T21"> </text:span><text:span text:style-name="T18">cinque</text:span><text:span text:style-name="T21"> </text:span><text:span text:style-name="T18">anni</text:span><text:span text:style-name="T48"> </text:span><text:span text:style-name="T18">e</text:span><text:span text:style-name="T21"> </text:span><text:span text:style-name="T18">precisamente</text:span><text:span text:style-name="T12"> </text:span><text:span text:style-name="T18">dal</text:span><text:span text:style-name="T19"><text:tab/></text:span><text:span text:style-name="T59">[n.d.r. inserire</text:span><text:span text:style-name="T66"> </text:span><text:span text:style-name="T59">la data].</text:span></text:p>
        </text:list-item>
      </text:list>
      <text:p text:style-name="P37"><text:span text:style-name="T49">Vista la determinazione dirigenziale del Comune di Spoleto, nella sua qualità di comune capofila della zona sociale n. 9 dell’Umbria, con la quale è stato emanato e pubblicato l’avviso pubblico</text:span><text:span text:style-name="T10"> </text:span><text:span text:style-name="T18">per</text:span><text:span text:style-name="T7"> </text:span><text:span text:style-name="T18">l’accesso a contributi concessi a</text:span><text:span text:style-name="T7"> </text:span><text:span text:style-name="T18">famiglie numerose</text:span><text:span text:style-name="T12"> </text:span><text:span text:style-name="T18">con</text:span><text:span text:style-name="T12"> </text:span><text:span text:style-name="T18">almeno quattro</text:span><text:span text:style-name="T12"> </text:span><text:span text:style-name="T18">figli;</text:span></text:p>
      <text:p text:style-name="P38"><text:span text:style-name="T18">Consapevole</text:span><text:span text:style-name="T50"> </text:span><text:span text:style-name="T18">delle</text:span><text:span text:style-name="T25"> </text:span><text:span text:style-name="T18">sanzioni</text:span><text:span text:style-name="T25"> </text:span><text:span text:style-name="T18">civili</text:span><text:span text:style-name="T25"> </text:span><text:span text:style-name="T18">e</text:span><text:span text:style-name="T50"> </text:span><text:span text:style-name="T18">penali</text:span><text:span text:style-name="T46"> </text:span><text:span text:style-name="T18">cui</text:span><text:span text:style-name="T46"> </text:span><text:span text:style-name="T18">potrà</text:span><text:span text:style-name="T25"> </text:span><text:span text:style-name="T18">andare</text:span><text:span text:style-name="T50"> </text:span><text:span text:style-name="T18">incontro</text:span><text:span text:style-name="T50"> </text:span><text:span text:style-name="T18">in</text:span><text:span text:style-name="T50"> </text:span><text:span text:style-name="T18">caso</text:span><text:span text:style-name="T25"> </text:span><text:span text:style-name="T18">di</text:span><text:span text:style-name="T46"> </text:span><text:span text:style-name="T18">dichiarazioni</text:span><text:span text:style-name="T25"> </text:span><text:span text:style-name="T18">mendaci</text:span><text:span text:style-name="T4"> </text:span><text:span text:style-name="T18">o di esibizione di atti falsi o contenenti dati non rispondenti a verità, ai sensi degli artt. </text:span><text:soft-page-break/><text:span text:style-name="T18">46 e 47</text:span><text:span text:style-name="T21"> </text:span><text:span text:style-name="T18">nonché dell’art. 76 del D.P.R. 445/2000, punite dal Codice Penale e dalle Leggi speciali in materia,</text:span><text:span text:style-name="T21"> </text:span><text:span text:style-name="T18">nonché delle conseguenze previste dall’art. 75 D.P.R. 445/2000 relative alla decadenza dai benefici</text:span><text:span text:style-name="T21"> </text:span><text:span text:style-name="T18">eventualmente</text:span><text:span text:style-name="T33"> </text:span><text:span text:style-name="T18">conseguenti</text:span><text:span text:style-name="T33"> </text:span><text:span text:style-name="T18">al</text:span><text:span text:style-name="T17"> </text:span><text:span text:style-name="T18">provvedimento</text:span><text:span text:style-name="T7"> </text:span><text:span text:style-name="T18">emanato</text:span><text:span text:style-name="T12"> </text:span><text:span text:style-name="T18">sulla</text:span><text:span text:style-name="T33"> </text:span><text:span text:style-name="T18">base</text:span><text:span text:style-name="T12"> </text:span><text:span text:style-name="T18">della</text:span><text:span text:style-name="T33"> </text:span><text:span text:style-name="T18">dichiarazione</text:span><text:span text:style-name="T12"> </text:span><text:span text:style-name="T18">non</text:span><text:span text:style-name="T7"> </text:span><text:span text:style-name="T18">veritiera.</text:span></text:p>
      <text:p text:style-name="P4"><text:span text:style-name="T18">CHIEDE</text:span></text:p>
      <text:p text:style-name="P39"><text:span text:style-name="T18">di essere ammesso a ricevere il contributo previsto dall’Avviso pubblico di selezione per l’accesso a</text:span><text:span text:style-name="T21"> </text:span><text:span text:style-name="T18">contributi concessi a famiglie numerose con almeno quattro figli (di cui all’art. 300 bis dell’art. 300 </text:span><text:span text:style-name="T2">bis </text:span><text:span text:style-name="T18">della</text:span><text:span text:style-name="T21"> </text:span><text:span text:style-name="T18">legge regionale</text:span><text:span text:style-name="T7"> </text:span><text:span text:style-name="T18">9 aprile</text:span><text:span text:style-name="T12"> </text:span><text:span text:style-name="T18">2015,</text:span><text:span text:style-name="T10"> </text:span><text:span text:style-name="T18">n.</text:span><text:span text:style-name="T33"> </text:span><text:span text:style-name="T18">11 recante</text:span><text:span text:style-name="T12"> </text:span><text:span text:style-name="T18">“</text:span><text:span text:style-name="T2">Testo</text:span><text:span text:style-name="T9"> </text:span><text:span text:style-name="T2">unico</text:span><text:span text:style-name="T9"> </text:span><text:span text:style-name="T2">in</text:span><text:span text:style-name="T9"> </text:span><text:span text:style-name="T2">materia di</text:span><text:span text:style-name="T9"> </text:span><text:span text:style-name="T2">Sanità</text:span><text:span text:style-name="T34"> </text:span><text:span text:style-name="T2">e</text:span><text:span text:style-name="T6"> </text:span><text:span text:style-name="T2">Servizi social</text:span><text:span text:style-name="T18">i”)</text:span></text:p>
      <text:p text:style-name="P55"/>
      <text:p text:style-name="P5"><text:span text:style-name="T18">INFINE</text:span><text:span text:style-name="T7"> </text:span><text:span text:style-name="T18">DICHIARA</text:span></text:p>
      <text:p text:style-name="P41"><text:span text:style-name="T18">di aver ricevuto l’informativa, ai sensi degli artt. 13 e 14 del Regolamento UE 2016/679</text:span><text:span text:style-name="T21"> </text:span><text:span text:style-name="T18">del</text:span><text:span text:style-name="T21"> </text:span><text:span text:style-name="T18">26/04/2016</text:span><text:span text:style-name="T21"> </text:span><text:span text:style-name="T18">(GDPR)</text:span><text:span text:style-name="T21"> </text:span><text:span text:style-name="T18">relativo</text:span><text:span text:style-name="T21"> </text:span><text:span text:style-name="T18">alla</text:span><text:span text:style-name="T21"> </text:span><text:span text:style-name="T18">protezione</text:span><text:span text:style-name="T21"> </text:span><text:span text:style-name="T18">della</text:span><text:span text:style-name="T21"> </text:span><text:span text:style-name="T18">persone</text:span><text:span text:style-name="T21"> </text:span><text:span text:style-name="T18">fisiche</text:span><text:span text:style-name="T21"> </text:span><text:span text:style-name="T18">con</text:span><text:span text:style-name="T21"> </text:span><text:span text:style-name="T18">riguardo</text:span><text:span text:style-name="T21"> </text:span><text:span text:style-name="T18">al</text:span><text:span text:style-name="T21"> </text:span><text:span text:style-name="T18">trattamento</text:span><text:span text:style-name="T51"> </text:span><text:span text:style-name="T18">dei</text:span><text:span text:style-name="T32"> </text:span><text:span text:style-name="T18">dati</text:span><text:span text:style-name="T32"> </text:span><text:span text:style-name="T18">personali</text:span><text:span text:style-name="T32"> </text:span><text:span text:style-name="T18">Ai</text:span><text:span text:style-name="T32"> </text:span><text:span text:style-name="T18">sensi</text:span><text:span text:style-name="T32"> </text:span><text:span text:style-name="T18">degli</text:span><text:span text:style-name="T32"> </text:span><text:span text:style-name="T18">artt.</text:span><text:span text:style-name="T52"> </text:span><text:span text:style-name="T18">13</text:span><text:span text:style-name="T32"> </text:span><text:span text:style-name="T18">e</text:span><text:span text:style-name="T32"> </text:span><text:span text:style-name="T18">14</text:span><text:span text:style-name="T32"> </text:span><text:span text:style-name="T18">del</text:span><text:span text:style-name="T32"> </text:span><text:span text:style-name="T18">Regolamento</text:span><text:span text:style-name="T32"> </text:span><text:span text:style-name="T18">UE</text:span><text:span text:style-name="T32"> </text:span><text:span text:style-name="T18">2016/679</text:span><text:span text:style-name="T41"> </text:span><text:span text:style-name="T18">del</text:span><text:span text:style-name="T21"> </text:span><text:span text:style-name="T18">26/04/2016</text:span><text:span text:style-name="T21"> </text:span><text:span text:style-name="T18">(GDPR)</text:span><text:span text:style-name="T21"> </text:span><text:span text:style-name="T18">relativo</text:span><text:span text:style-name="T21"> </text:span><text:span text:style-name="T18">alla</text:span><text:span text:style-name="T21"> </text:span><text:span text:style-name="T18">protezione</text:span><text:span text:style-name="T21"> </text:span><text:span text:style-name="T18">della</text:span><text:span text:style-name="T21"> </text:span><text:span text:style-name="T18">persone</text:span><text:span text:style-name="T21"> </text:span><text:span text:style-name="T18">fisiche</text:span><text:span text:style-name="T21"> </text:span><text:span text:style-name="T18">con</text:span><text:span text:style-name="T21"> </text:span><text:span text:style-name="T18">riguardo</text:span><text:span text:style-name="T21"> </text:span><text:span text:style-name="T18">al</text:span><text:span text:style-name="T21"> </text:span><text:span text:style-name="T18">trattamento dei dati personali, nonché alla libera circolazione di tali dati, le informazioni, i</text:span><text:span text:style-name="T21"> </text:span><text:span text:style-name="T18">dati e le notizie e le dichiarazione acquisite, di natura personale e sensibili, saranno trattati</text:span><text:span text:style-name="T21"> </text:span><text:span text:style-name="T18">esclusivamente</text:span><text:span text:style-name="T37"> </text:span><text:span text:style-name="T18">per</text:span><text:span text:style-name="T53"> </text:span><text:span text:style-name="T18">l’espletamento</text:span><text:span text:style-name="T53"> </text:span><text:span text:style-name="T18">e</text:span><text:span text:style-name="T37"> </text:span><text:span text:style-name="T18">la</text:span><text:span text:style-name="T38"> </text:span><text:span text:style-name="T18">erogazione</text:span><text:span text:style-name="T53"> </text:span><text:span text:style-name="T18">del</text:span><text:span text:style-name="T38"> </text:span><text:span text:style-name="T18">beneficio</text:span><text:span text:style-name="T37"> </text:span><text:span text:style-name="T18">presso</text:span><text:span text:style-name="T53"> </text:span><text:span text:style-name="T18">il</text:span><text:span text:style-name="T53"> </text:span><text:span text:style-name="T49">Comune di Spoleto in</text:span><text:span text:style-name="T7"> </text:span><text:span text:style-name="T18">qualità</text:span><text:span text:style-name="T7"> </text:span><text:span text:style-name="T18">di</text:span><text:span text:style-name="T33"> </text:span><text:span text:style-name="T18">titolare e</text:span><text:span text:style-name="T12"> </text:span><text:span text:style-name="T18">responsabile.</text:span></text:p>
      <text:p text:style-name="P50"/>
      <text:p text:style-name="P56"/>
      <text:p text:style-name="P40"><text:span text:style-name="T18">I</text:span><text:span text:style-name="T54"> </text:span><text:span text:style-name="T18">dati</text:span><text:span text:style-name="T55"> </text:span><text:span text:style-name="T18">sopra</text:span><text:span text:style-name="T56"> </text:span><text:span text:style-name="T18">richiesti</text:span><text:span text:style-name="T54"> </text:span><text:span text:style-name="T18">verranno</text:span><text:span text:style-name="T56"> </text:span><text:span text:style-name="T18">trattati</text:span><text:span text:style-name="T56"> </text:span><text:span text:style-name="T18">dal</text:span><text:span text:style-name="T54"> </text:span><text:span text:style-name="T18">Comune</text:span><text:span text:style-name="T49"> di Spoleto </text:span><text:span text:style-name="T18">in</text:span><text:span text:style-name="T51"> </text:span><text:span text:style-name="T18">qualità</text:span><text:span text:style-name="T56"> </text:span><text:span text:style-name="T18">di</text:span><text:span text:style-name="T54"> </text:span><text:span text:style-name="T18">titolare</text:span><text:span text:style-name="T56"> </text:span><text:span text:style-name="T18">del</text:span><text:span text:style-name="T4"> </text:span><text:span text:style-name="T18">trattamento.</text:span><text:span text:style-name="T21"> </text:span><text:span text:style-name="T18">Il richiedente di cui al presente avviso ha il diritto di conoscere i propri dati utilizzati</text:span><text:span text:style-name="T21"> </text:span><text:span text:style-name="T18">dal</text:span><text:span text:style-name="T21"> </text:span><text:span text:style-name="T18">Titolare.</text:span><text:span text:style-name="T21"> </text:span><text:span text:style-name="T18">Nel</text:span><text:span text:style-name="T21"> </text:span><text:span text:style-name="T18">caso</text:span><text:span text:style-name="T21"> </text:span><text:span text:style-name="T18">in</text:span><text:span text:style-name="T21"> </text:span><text:span text:style-name="T18">cui</text:span><text:span text:style-name="T21"> </text:span><text:span text:style-name="T18">i</text:span><text:span text:style-name="T21"> </text:span><text:span text:style-name="T18">dati</text:span><text:span text:style-name="T21"> </text:span><text:span text:style-name="T18">non</text:span><text:span text:style-name="T21"> </text:span><text:span text:style-name="T18">fossero</text:span><text:span text:style-name="T21"> </text:span><text:span text:style-name="T18">del</text:span><text:span text:style-name="T21"> </text:span><text:span text:style-name="T18">tutto</text:span><text:span text:style-name="T21"> </text:span><text:span text:style-name="T18">corretti,</text:span><text:span text:style-name="T21"> </text:span><text:span text:style-name="T18">l’interessato</text:span><text:span text:style-name="T21"> </text:span><text:span text:style-name="T18">ha</text:span><text:span text:style-name="T21"> </text:span><text:span text:style-name="T18">il diritto di</text:span><text:span text:style-name="T21"> </text:span><text:span text:style-name="T18">aggiornamento, di rettifica, di integrazione dei propri dati; l’interessato ha inoltre diritto. 7, di</text:span><text:span text:style-name="T21"> </text:span><text:span text:style-name="T18">opporsi</text:span><text:span text:style-name="T21"> </text:span><text:span text:style-name="T18">al</text:span><text:span text:style-name="T21"> </text:span><text:span text:style-name="T18">trattamento</text:span><text:span text:style-name="T21"> </text:span><text:span text:style-name="T18">nonché,</text:span><text:span text:style-name="T21"> </text:span><text:span text:style-name="T18">in</text:span><text:span text:style-name="T21"> </text:span><text:span text:style-name="T18">caso</text:span><text:span text:style-name="T21"> </text:span><text:span text:style-name="T18">di</text:span><text:span text:style-name="T21"> </text:span><text:span text:style-name="T18">violazione</text:span><text:span text:style-name="T21"> </text:span><text:span text:style-name="T18">di</text:span><text:span text:style-name="T21"> </text:span><text:span text:style-name="T18">legge,</text:span><text:span text:style-name="T21"> </text:span><text:span text:style-name="T18">alla</text:span><text:span text:style-name="T21"> </text:span><text:span text:style-name="T18">cancellazione,</text:span><text:span text:style-name="T21"> </text:span><text:span text:style-name="T18">alla</text:span><text:span text:style-name="T21"> </text:span><text:span text:style-name="T18">anonimizzazione</text:span><text:span text:style-name="T12"> </text:span><text:span text:style-name="T18">e</text:span><text:span text:style-name="T21"> </text:span><text:span text:style-name="T18">al</text:span><text:span text:style-name="T12"> </text:span><text:span text:style-name="T18">blocco</text:span><text:span text:style-name="T21"> </text:span><text:span text:style-name="T18">dei</text:span><text:span text:style-name="T12"> </text:span><text:span text:style-name="T18">dati</text:span><text:span text:style-name="T12"> </text:span><text:span text:style-name="T18">trattati.</text:span></text:p>
      <text:p text:style-name="P50"/>
      <text:p text:style-name="P58"/>
      <text:p text:style-name="P42"><text:span text:style-name="T18">Data</text:span><text:span text:style-name="T12"> </text:span><text:span text:style-name="T20"><text:s/></text:span><text:span text:style-name="T19"><text:tab/></text:span></text:p>
      <text:p text:style-name="P43"><text:span text:style-name="T18">Firma</text:span><text:span text:style-name="T21"> </text:span><text:span text:style-name="T20"><text:s/></text:span><text:span text:style-name="T19"><text:tab/></text:span></text:p>
      <text:p text:style-name="P59"/>
      <text:p text:style-name="P2"><text:span text:style-name="T18">Allegati:</text:span></text:p>
      <text:p text:style-name="P28"><text:span text:style-name="T18">1) copia</text:span><text:span text:style-name="T10"> </text:span><text:span text:style-name="T18">documento</text:span><text:span text:style-name="T7"> </text:span><text:span text:style-name="T18">di</text:span><text:span text:style-name="T33"> </text:span><text:span text:style-name="T18">identità</text:span><text:span text:style-name="T33"> </text:span><text:span text:style-name="T18">in corso</text:span><text:span text:style-name="T7"> </text:span><text:span text:style-name="T18">di validità</text:span><text:span text:style-name="T57"> </text:span><text:span text:style-name="T18">del</text:span><text:span text:style-name="T10"> </text:span><text:span text:style-name="T18">richiedente</text:span><text:span text:style-name="T7"> </text:span><text:span text:style-name="T18">sottoscrittore</text:span></text:p>
      <text:p text:style-name="P28"><text:span text:style-name="T18">2) allegato c) Dichiarazione IBAN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adornments="Normale" style:font-family-generic="roman" style:font-pitch="variable" style:font-charset="x-symbol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Verdana" svg:font-family="Verdana" style:font-family-generic="roman" style:font-pitch="variable"/>
    <style:font-face style:name="0" svg:font-family="0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0" style:font-family-asian="0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paragraph-properties fo:margin-top="0cm" fo:margin-bottom="0.247cm" style:contextual-spacing="false" fo:line-height="115%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" style:family="paragraph" style:parent-style-name="Standard" style:default-outline-level="" style:class="index">
      <style:text-properties fo:language="zxx" fo:country="none" style:language-asian="zxx" style:country-asian="none" style:language-complex="zxx" style:country-complex="none"/>
    </style:style>
    <style:style style:name="Heading_20_1" style:display-name="Heading 1" style:family="paragraph" style:parent-style-name="Standard" style:default-outline-level="" style:class="text">
      <style:paragraph-properties fo:margin-left="0.443cm" fo:margin-right="0cm" fo:text-indent="0cm" style:auto-text-indent="false"/>
      <style:text-properties style:font-name="Calibri" fo:font-family="Calibri" style:font-family-generic="roman" style:font-pitch="variable" fo:font-weight="bold" style:font-name-asian="Calibri1" style:font-family-asian="Calibri" style:font-family-generic-asian="system" style:font-pitch-asian="variable" style:language-asian="en" style:country-asian="US" style:font-weight-asian="bold" style:font-name-complex="Calibri1" style:font-family-complex="Calibri" style:font-family-generic-complex="system" style:font-pitch-complex="variable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08cm" fo:margin-right="1.524cm" fo:text-align="justify" style:justify-single-word="false" fo:text-indent="-0.635cm" style:auto-text-indent="false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en" style:country-asian="US" style:font-name-complex="Calibri1" style:font-family-complex="Calibri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 style:default-outline-level="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language-asian="en" style:country-asian="US" style:font-name-complex="Calibri1" style:font-family-complex="Calibri" style:font-family-generic-complex="system" style:font-pitch-complex="variable" style:language-complex="ar" style:country-complex="SA"/>
    </style:style>
    <style:style style:name="ListLabel_20_1" style:display-name="ListLabel 1" style:family="text">
      <style:text-properties style:font-name="Calibri" fo:font-family="Calibri" style:font-family-generic="roman" style:font-pitch="variable" fo:font-size="12pt" fo:language="it" fo:country="IT" style:font-name-asian="Calibri1" style:font-family-asian="Calibri" style:font-family-generic-asian="system" style:font-pitch-asian="variable" style:font-size-asian="12pt" style:language-asian="en" style:country-asian="US" style:font-name-complex="Calibri1" style:font-family-complex="Calibri" style:font-family-generic-complex="system" style:font-pitch-complex="variable" style:font-size-complex="12pt" style:language-complex="ar" style:country-complex="SA" style:text-scale="99%"/>
    </style:style>
    <style:style style:name="ListLabel_20_2" style:display-name="ListLabel 2" style:family="text">
      <style:text-properties fo:language="it" fo:country="IT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3" style:display-name="ListLabel 3" style:family="text">
      <style:text-properties fo:language="it" fo:country="IT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font-name-complex="Symbol1" style:font-family-complex="Symbol" style:font-family-generic-complex="system" style:font-pitch-complex="variable" style:language-complex="ar" style:country-complex="SA"/>
    </style:style>
    <style:style style:name="ListLabel_20_10" style:display-name="ListLabel 10" style:family="text">
      <style:text-properties style:font-name="Verdana" fo:font-family="Verdana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/>
    </style:style>
    <style:style style:name="ListLabel_20_11" style:display-name="ListLabel 11" style:family="text">
      <style:text-properties style:font-name-complex="Symbol1" style:font-family-complex="Symbol" style:font-family-generic-complex="system" style:font-pitch-complex="variable"/>
    </style:style>
    <style:style style:name="ListLabel_20_12" style:display-name="ListLabel 12" style:family="text">
      <style:text-properties style:font-name-complex="Symbol1" style:font-family-complex="Symbol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Symbol1" style:font-family-complex="Symbol" style:font-family-generic-complex="system" style:font-pitch-complex="variable"/>
    </style:style>
    <style:style style:name="ListLabel_20_15" style:display-name="ListLabel 15" style:family="text">
      <style:text-properties style:font-name-complex="Symbol1" style:font-family-complex="Symbol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Symbol1" style:font-family-complex="Symbol" style:font-family-generic-complex="system" style:font-pitch-complex="variable"/>
    </style:style>
    <style:style style:name="ListLabel_20_18" style:display-name="ListLabel 18" style:family="text">
      <style:text-properties style:font-name-complex="Symbol1" style:font-family-complex="Symbol" style:font-family-generic-complex="system" style:font-pitch-complex="variable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Verdana" fo:font-family="Verdana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/>
    </style:style>
    <style:style style:name="ListLabel_20_29" style:display-name="ListLabel 29" style:family="text">
      <style:text-properties style:font-name-complex="Symbol1" style:font-family-complex="Symbol" style:font-family-generic-complex="system" style:font-pitch-complex="variable"/>
    </style:style>
    <style:style style:name="ListLabel_20_30" style:display-name="ListLabel 30" style:family="text">
      <style:text-properties style:font-name-complex="Symbol1" style:font-family-complex="Symbol" style:font-family-generic-complex="system" style:font-pitch-complex="variable"/>
    </style:style>
    <style:style style:name="ListLabel_20_31" style:display-name="ListLabel 31" style:family="text">
      <style:text-properties style:font-name-complex="Symbol1" style:font-family-complex="Symbol" style:font-family-generic-complex="system" style:font-pitch-complex="variable"/>
    </style:style>
    <style:style style:name="ListLabel_20_32" style:display-name="ListLabel 32" style:family="text">
      <style:text-properties style:font-name-complex="Symbol1" style:font-family-complex="Symbol" style:font-family-generic-complex="system" style:font-pitch-complex="variable"/>
    </style:style>
    <style:style style:name="ListLabel_20_33" style:display-name="ListLabel 33" style:family="text">
      <style:text-properties style:font-name-complex="Symbol1" style:font-family-complex="Symbol" style:font-family-generic-complex="system" style:font-pitch-complex="variable"/>
    </style:style>
    <style:style style:name="ListLabel_20_34" style:display-name="ListLabel 34" style:family="text">
      <style:text-properties style:font-name-complex="Symbol1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complex="Symbol1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Symbol1" style:font-family-complex="Symbol" style:font-family-generic-complex="system" style:font-pitch-complex="variable"/>
    </style:style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="Verdana" fo:font-family="Verdana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/>
    </style:style>
    <style:style style:name="ListLabel_20_47" style:display-name="ListLabel 47" style:family="text">
      <style:text-properties style:font-name-complex="Symbol1" style:font-family-complex="Symbol" style:font-family-generic-complex="system" style:font-pitch-complex="variable"/>
    </style:style>
    <style:style style:name="ListLabel_20_48" style:display-name="ListLabel 48" style:family="text">
      <style:text-properties style:font-name-complex="Symbol1" style:font-family-complex="Symbol" style:font-family-generic-complex="system" style:font-pitch-complex="variable"/>
    </style:style>
    <style:style style:name="ListLabel_20_49" style:display-name="ListLabel 49" style:family="text">
      <style:text-properties style:font-name-complex="Symbol1" style:font-family-complex="Symbol" style:font-family-generic-complex="system" style:font-pitch-complex="variable"/>
    </style:style>
    <style:style style:name="ListLabel_20_50" style:display-name="ListLabel 50" style:family="text">
      <style:text-properties style:font-name-complex="Symbol1" style:font-family-complex="Symbol" style:font-family-generic-complex="system" style:font-pitch-complex="variable"/>
    </style:style>
    <style:style style:name="ListLabel_20_51" style:display-name="ListLabel 51" style:family="text">
      <style:text-properties style:font-name-complex="Symbol1" style:font-family-complex="Symbol" style:font-family-generic-complex="system" style:font-pitch-complex="variable"/>
    </style:style>
    <style:style style:name="ListLabel_20_52" style:display-name="ListLabel 52" style:family="text">
      <style:text-properties style:font-name-complex="Symbol1" style:font-family-complex="Symbol" style:font-family-generic-complex="system" style:font-pitch-complex="variable"/>
    </style:style>
    <style:style style:name="ListLabel_20_53" style:display-name="ListLabel 53" style:family="text">
      <style:text-properties style:font-name-complex="Symbol1" style:font-family-complex="Symbol" style:font-family-generic-complex="system" style:font-pitch-complex="variable"/>
    </style:style>
    <style:style style:name="ListLabel_20_54" style:display-name="ListLabel 54" style:family="text">
      <style:text-properties style:font-name-complex="Symbol1" style:font-family-complex="Symbol" style:font-family-generic-complex="system" style:font-pitch-complex="variable"/>
    </style:style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="Verdana" fo:font-family="Verdana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/>
    </style:style>
    <style:style style:name="ListLabel_20_65" style:display-name="ListLabel 65" style:family="text">
      <style:text-properties style:font-name-complex="Symbol1" style:font-family-complex="Symbol" style:font-family-generic-complex="system" style:font-pitch-complex="variable"/>
    </style:style>
    <style:style style:name="ListLabel_20_66" style:display-name="ListLabel 66" style:family="text">
      <style:text-properties style:font-name-complex="Symbol1" style:font-family-complex="Symbol" style:font-family-generic-complex="system" style:font-pitch-complex="variable"/>
    </style:style>
    <style:style style:name="ListLabel_20_67" style:display-name="ListLabel 67" style:family="text">
      <style:text-properties style:font-name-complex="Symbol1" style:font-family-complex="Symbol" style:font-family-generic-complex="system" style:font-pitch-complex="variable"/>
    </style:style>
    <style:style style:name="ListLabel_20_68" style:display-name="ListLabel 68" style:family="text">
      <style:text-properties style:font-name-complex="Symbol1" style:font-family-complex="Symbol" style:font-family-generic-complex="system" style:font-pitch-complex="variable"/>
    </style:style>
    <style:style style:name="ListLabel_20_69" style:display-name="ListLabel 69" style:family="text">
      <style:text-properties style:font-name-complex="Symbol1" style:font-family-complex="Symbol" style:font-family-generic-complex="system" style:font-pitch-complex="variable"/>
    </style:style>
    <style:style style:name="ListLabel_20_70" style:display-name="ListLabel 70" style:family="text">
      <style:text-properties style:font-name-complex="Symbol1" style:font-family-complex="Symbol" style:font-family-generic-complex="system" style:font-pitch-complex="variable"/>
    </style:style>
    <style:style style:name="ListLabel_20_71" style:display-name="ListLabel 71" style:family="text">
      <style:text-properties style:font-name-complex="Symbol1" style:font-family-complex="Symbol" style:font-family-generic-complex="system" style:font-pitch-complex="variable"/>
    </style:style>
    <style:style style:name="ListLabel_20_72" style:display-name="ListLabel 72" style:family="text">
      <style:text-properties style:font-name-complex="Symbol1" style:font-family-complex="Symbol" style:font-family-generic-complex="system" style:font-pitch-complex="variable"/>
    </style:style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font-name="Verdana" fo:font-family="Verdana" style:font-family-generic="roman" style:font-pitch="variable" fo:font-size="10pt"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ListLabel_20_83" style:display-name="ListLabel 83" style:family="text">
      <style:text-properties style:font-name-complex="Symbol1" style:font-family-complex="Symbol" style:font-family-generic-complex="system" style:font-pitch-complex="variable"/>
    </style:style>
    <style:style style:name="ListLabel_20_84" style:display-name="ListLabel 84" style:family="text">
      <style:text-properties style:font-name-complex="Symbol1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Symbol1" style:font-family-complex="Symbol" style:font-family-generic-complex="system" style:font-pitch-complex="variable"/>
    </style:style>
    <style:style style:name="ListLabel_20_86" style:display-name="ListLabel 86" style:family="text">
      <style:text-properties style:font-name-complex="Symbol1" style:font-family-complex="Symbol" style:font-family-generic-complex="system" style:font-pitch-complex="variable"/>
    </style:style>
    <style:style style:name="ListLabel_20_87" style:display-name="ListLabel 87" style:family="text">
      <style:text-properties style:font-name-complex="Symbol1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Symbol1" style:font-family-complex="Symbol" style:font-family-generic-complex="system" style:font-pitch-complex="variable"/>
    </style:style>
    <style:style style:name="ListLabel_20_89" style:display-name="ListLabel 89" style:family="text">
      <style:text-properties style:font-name-complex="Symbol1" style:font-family-complex="Symbol" style:font-family-generic-complex="system" style:font-pitch-complex="variable"/>
    </style:style>
    <style:style style:name="ListLabel_20_90" style:display-name="ListLabel 90" style:family="text">
      <style:text-properties style:font-name-complex="Symbol1" style:font-family-complex="Symbol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82" style:num-suffix=")" style:num-format="a" style:num-letter-sync="true">
        <style:list-level-properties text:list-level-position-and-space-mode="label-alignment">
          <style:list-level-label-alignment text:label-followed-by="listtab" fo:text-indent="-0.631cm" fo:margin-left="1.08cm"/>
        </style:list-level-properties>
      </text:list-level-style-number>
      <text:list-level-style-bullet text:level="2" text:style-name="ListLabel_20_83" text:bullet-char="">
        <style:list-level-properties text:list-level-position-and-space-mode="label-alignment">
          <style:list-level-label-alignment text:label-followed-by="listtab" fo:text-indent="-0.631cm" fo:margin-left="2.882cm"/>
        </style:list-level-properties>
        <style:text-properties style:font-name="Symbol"/>
      </text:list-level-style-bullet>
      <text:list-level-style-bullet text:level="3" text:style-name="ListLabel_20_84" text:bullet-char="">
        <style:list-level-properties text:list-level-position-and-space-mode="label-alignment">
          <style:list-level-label-alignment text:label-followed-by="listtab" fo:text-indent="-0.631cm" fo:margin-left="4.671cm"/>
        </style:list-level-properties>
        <style:text-properties style:font-name="Symbol"/>
      </text:list-level-style-bullet>
      <text:list-level-style-bullet text:level="4" text:style-name="ListLabel_20_85" text:bullet-char="">
        <style:list-level-properties text:list-level-position-and-space-mode="label-alignment">
          <style:list-level-label-alignment text:label-followed-by="listtab" fo:text-indent="-0.631cm" fo:margin-left="6.459cm"/>
        </style:list-level-properties>
        <style:text-properties style:font-name="Symbol"/>
      </text:list-level-style-bullet>
      <text:list-level-style-bullet text:level="5" text:style-name="ListLabel_20_86" text:bullet-char="">
        <style:list-level-properties text:list-level-position-and-space-mode="label-alignment">
          <style:list-level-label-alignment text:label-followed-by="listtab" fo:text-indent="-0.631cm" fo:margin-left="8.248cm"/>
        </style:list-level-properties>
        <style:text-properties style:font-name="Symbol"/>
      </text:list-level-style-bullet>
      <text:list-level-style-bullet text:level="6" text:style-name="ListLabel_20_87" text:bullet-char="">
        <style:list-level-properties text:list-level-position-and-space-mode="label-alignment">
          <style:list-level-label-alignment text:label-followed-by="listtab" fo:text-indent="-0.631cm" fo:margin-left="10.037cm"/>
        </style:list-level-properties>
        <style:text-properties style:font-name="Symbol"/>
      </text:list-level-style-bullet>
      <text:list-level-style-bullet text:level="7" text:style-name="ListLabel_20_88" text:bullet-char="">
        <style:list-level-properties text:list-level-position-and-space-mode="label-alignment">
          <style:list-level-label-alignment text:label-followed-by="listtab" fo:text-indent="-0.631cm" fo:margin-left="11.825cm"/>
        </style:list-level-properties>
        <style:text-properties style:font-name="Symbol"/>
      </text:list-level-style-bullet>
      <text:list-level-style-bullet text:level="8" text:style-name="ListLabel_20_89" text:bullet-char="">
        <style:list-level-properties text:list-level-position-and-space-mode="label-alignment">
          <style:list-level-label-alignment text:label-followed-by="listtab" fo:text-indent="-0.631cm" fo:margin-left="13.614cm"/>
        </style:list-level-properties>
        <style:text-properties style:font-name="Symbol"/>
      </text:list-level-style-bullet>
      <text:list-level-style-bullet text:level="9" text:style-name="ListLabel_20_90" text:bullet-char="">
        <style:list-level-properties text:list-level-position-and-space-mode="label-alignment">
          <style:list-level-label-alignment text:label-followed-by="listtab" fo:text-indent="-0.631cm" fo:margin-left="15.402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822cm" fo:margin-bottom="0.494cm" fo:margin-left="1.552cm" fo:margin-right="0.459cm" style:writing-mode="lr-tb" style:layout-grid-color="#c0c0c0" style:layout-grid-lines="26384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2-07-26T13:17:00</dc:date>
    <meta:document-statistic meta:table-count="2" meta:image-count="0" meta:object-count="0" meta:page-count="3" meta:paragraph-count="53" meta:word-count="740" meta:character-count="4805" meta:non-whitespace-character-count="4081"/>
    <meta:generator>LibreOffice/7.1.8.1$Windows_x86 LibreOffice_project/e1f30c802c3269a1d052614453f260e49458c82c</meta:generator>
  </office:meta>
</office:document-meta>
</file>